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container van 29-7 t/m 20-8, Laanweg 6, 1847 LM Zuidscherm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Laanweg 6, 1847 LM Zuidschermer<text:span text:style-name="nadrukvet">; </text:span>het plaatsen van een container van 29-7 t/m 20-8</text:p>
            <text:p text:style-name="common-al">
            
          </text:p>
            <text:p text:style-name="common-al">Datum ontvangst: 30-07-2026</text:p>
            <text:p text:style-name="common-al">Zaaknummer: 00001397271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173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3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3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7271</meta:user-defined>
    <dc:language>nl</dc:language>
    <meta:user-defined meta:name="OVERHEIDop.locatietype/OVERHEIDop.gebiedsmarkering">Punt</meta:user-defined>
    <meta:user-defined meta:name="DC.title">Omgevingsvergunning aangevraagd: het plaatsen van een container van 29-7 t/m 20-8, Laanweg 6, 1847 LM Zuidschermer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736</meta:user-defined>
    <meta:user-defined meta:name="OVERHEIDop.GmbID/DC.identifier">gmb-2026-371736</meta:user-defined>
    <meta:user-defined meta:name="OVERHEIDop.versieInformatie"/>
  </office:meta>
</office:document-meta>
</file>