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vangen van het bestaande dak op de locatie Zuidendijk 270 te Dordrecht zaaknummer 9003685486</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vervangen van het bestaande dak op de locatie Zuidendijk 270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14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172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2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2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vervangen van het bestaande dak op de locatie Zuidendijk 270 te Dordrecht zaaknummer 9003685486</meta:user-defined>
    <meta:user-defined meta:name="DCTERMS.W3CDTF/DCTERMS.available">2026-08-04</meta:user-defined>
    <meta:user-defined meta:name="DCTERMS.W3CDTF/OVERHEIDop.jaargang">2026</meta:user-defined>
    <meta:user-defined meta:name="OVERHEIDop.publicationIssue">371725</meta:user-defined>
    <meta:user-defined meta:name="OVERHEIDop.GmbID/DC.identifier">gmb-2026-371725</meta:user-defined>
    <meta:user-defined meta:name="OVERHEIDop.versieInformatie"/>
  </office:meta>
</office:document-meta>
</file>