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ootschalig tanken van voertuigen op de locatie Amerikaanse grondnootstraat 6 te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 juli 2026 van bp Retail Netherlands B.V. te Europoort Rotterdam een melding ontvangen op basis van artikel 4.503 van het Besluit activiteiten leefomgeving (Bal). Deze melding heeft betrekking op het grootschalig tanken van voertuigen op de locatie Amerikaanse grondnootstraat 6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5510.</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71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1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1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ootschalig tanken van voertuigen op de locatie Amerikaanse grondnootstraat 6 te Utrecht</meta:user-defined>
    <meta:user-defined meta:name="DCTERMS.W3CDTF/DCTERMS.available">2026-08-04</meta:user-defined>
    <meta:user-defined meta:name="DCTERMS.W3CDTF/OVERHEIDop.jaargang">2026</meta:user-defined>
    <meta:user-defined meta:name="OVERHEIDop.publicationIssue">371717</meta:user-defined>
    <meta:user-defined meta:name="OVERHEIDop.GmbID/DC.identifier">gmb-2026-371717</meta:user-defined>
    <meta:user-defined meta:name="OVERHEIDop.versieInformatie"/>
  </office:meta>
</office:document-meta>
</file>