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Zwartsluisstraat 34, 2541 CW 's-Gravenhage, Zwartsluisstraat 72, 2541 CX 's-Gravenhage, Steenwijklaan 27, 2541 RG 's-Gravenhage, Enschedelaan 31, 2541 CG 's-Gravenh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duurzamen van de panden Zwartsluisstraat 1 t/m 83 en 4 t/m 72, Enschedelaan 5 t/m 73, Coevordenstraat 220 t/m 316, Carelshavenstraat 4 t/m 92 en Steenwijklaan 5 t/m 129 door het vervangen van de klepramen voor vast glas inclusief ventilatieroosters en het vervangen van de borstweringspanelen</text:p>
            <text:p text:style-name="common-al"/>
            <text:p text:style-name="common-al">Ons kenmerk: VTH2026-6541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Zwartsluisstraat 34, 2541 CW 's-Gravenhage, Zwartsluisstraat 72, 2541 CX 's-Gravenhage, Steenwijklaan 27, 2541 RG 's-Gravenhage, Enschedelaan 31, 2541 CG 's-Gravenhage, Zwartsluisstraat 36, 2541 CW 's-Gravenhage, Enschedelaan 17, 2541 CG 's-Gravenhage, Enschedelaan 23, 2541 CG 's-Gravenhage, Zwartsluisstraat 46, 2541 CX 's-Gravenhage, Zwartsluisstraat 28, 2541 CW 's-Gravenhage, Enschedelaan 5, 2541 CG 's-Gravenhage, Steenwijklaan 123, 2541 RJ 's-Gravenhage, Zwartsluisstraat 79, 2541 CV 's-Gravenhage, Zwartsluisstraat 32, 2541 CW 's-Gravenhage, Carelshavenstraat 86, 2541 CR 's-Gravenhage, Coevordenstraat 262, 2541 SR 's-Gravenhage, Coevordenstraat 264, 2541 SR 's-Gravenhage, Steenwijklaan 111, 2541 RJ 's-Gravenhage, Zwartsluisstraat 75, 2541 CV 's-Gravenhage, Coevordenstraat 236, 2541 SR 's-Gravenhage, Steenwijklaan 75, 2541 RH 's-Gravenhage, Steenwijklaan 91, 2541 RH 's-Gravenhage, Coevordenstraat 294, 2541 ST 's-Gravenhage, Steenwijklaan 73, 2541 RH 's-Gravenhage, Coevordenstraat 292, 2541 ST 's-Gravenhage, Steenwijklaan 25, 2541 RG 's-Gravenhage, Zwartsluisstraat 33, 2541 CT 's-Gravenhage, Steenwijklaan 105, 2541 RJ 's-Gravenhage, Steenwijklaan 107, 2541 RJ 's-Gravenhage, Enschedelaan 69, 2541 CH 's-Gravenhage, Enschedelaan 55, 2541 CH 's-Gravenhage, Carelshavenstraat 74, 2541 CR 's-Gravenhage, Coevordenstraat 266, 2541 SR 's-Gravenhage, Zwartsluisstraat 41, 2541 CT 's-Gravenhage, Zwartsluisstraat 8, 2541 CW 's-Gravenhage, Steenwijklaan 113, 2541 RJ 's-Gravenhage, Steenwijklaan 45, 2541 RG 's-Gravenhage, Carelshavenstraat 46, 2541 CR 's-Gravenhage, Zwartsluisstraat 48, 2541 CX 's-Gravenhage, Coevordenstraat 284, 2541 ST 's-Gravenhage, Carelshavenstraat 38, 2541 CP 's-Gravenhage, Carelshavenstraat 58, 2541 CR 's-Gravenhage, Steenwijklaan 69, 2541 RH 's-Gravenhage, Coevordenstraat 288, 2541 ST 's-Gravenhage, Steenwijklaan 109, 2541 RJ 's-Gravenhage, Zwartsluisstraat 15, 2541 CT 's-Gravenhage, Carelshavenstraat 24, 2541 CP 's-Gravenhage, Coevordenstraat 244, 2541 SR 's-Gravenhage, Zwartsluisstraat 29, 2541 CT 's-Gravenhage, Enschedelaan 59, 2541 CH 's-Gravenhage, Steenwijklaan 5, 2541 RG 's-Gravenhage, Zwartsluisstraat 43, 2541 CV 's-Gravenhage, Carelshavenstraat 72, 2541 CR 's-Gravenhage, Zwartsluisstraat 13, 2541 CT 's-Gravenhage, Carelshavenstraat 48, 2541 CR 's-Gravenhage, Enschedelaan 41, 2541 CG 's-Gravenhage, Steenwijklaan 77, 2541 RH 's-Gravenhage, Coevordenstraat 232, 2541 SR 's-Gravenhage, Zwartsluisstraat 23, 2541 CT 's-Gravenhage, Enschedelaan 27, 2541 CG 's-Gravenhage, Steenwijklaan 79, 2541 RH 's-Gravenhage, Enschedelaan 21, 2541 CG 's-Gravenhage, Coevordenstraat 250, 2541 SR 's-Gravenhage, Steenwijklaan 47, 2541 RG 's-Gravenhage, Enschedelaan 43, 2541 CG 's-Gravenhage, Zwartsluisstraat 37, 2541 CT 's-Gravenhage, Steenwijklaan 33, 2541 RG 's-Gravenhage, Zwartsluisstraat 69, 2541 CV 's-Gravenhage, Steenwijklaan 37, 2541 RG 's-Gravenhage, Carelshavenstraat 28, 's-Gravenhage, Zwartsluisstraat 44, 2541 CW 's-Gravenhage, Zwartsluisstraat 50, 2541 CX 's-Gravenhage, Steenwijklaan 55, 2541 RG 's-Gravenhage, Coevordenstraat 302, 2541 ST 's-Gravenhage, Carelshavenstraat 78, 2541 CR 's-Gravenhage, Zwartsluisstraat 42, 2541 CW 's-Gravenhage, Zwartsluisstraat 40, 2541 CW 's-Gravenhage, Coevordenstraat 312, 2541 ST 's-Gravenhage, Coevordenstraat 286, 2541 ST 's-Gravenhage, Carelshavenstraat 14, 's-Gravenhage, Enschedelaan 19, 2541 CG 's-Gravenhage, Zwartsluisstraat 64, 2541 CX 's-Gravenhage, Enschedelaan 65, 2541 CH 's-Gravenhage, Coevordenstraat 304, 2541 ST 's-Gravenhage, Steenwijklaan 71, 2541 RH 's-Gravenhage, Carelshavenstraat 50, 2541 CR 's-Gravenhage, Zwartsluisstraat 12, 2541 CW 's-Gravenhage, Zwartsluisstraat 20, 2541 CW 's-Gravenhage, Coevordenstraat 300, 2541 ST 's-Gravenhage, Coevordenstraat 246, 2541 SR 's-Gravenhage, Zwartsluisstraat 4, 2541 CW 's-Gravenhage, Coevordenstraat 256, 2541 SR 's-Gravenhage, Zwartsluisstraat 47, 2541 CV 's-Gravenhage, Coevordenstraat 242, 2541 SR 's-Gravenhage, Carelshavenstraat 6, 2541 CP 's-Gravenhage, Steenwijklaan 127, 2541 RJ 's-Gravenhage, Steenwijklaan 129, 2541 RJ 's-Gravenhage, Steenwijklaan 57, 2541 RG 's-Gravenhage, Steenwijklaan 101, 2541 RJ 's-Gravenhage, Carelshavenstraat 4, 2541 CP 's-Gravenhage, Zwartsluisstraat 54, 2541 CX 's-Gravenhage, Zwartsluisstraat 14, 2541 CW 's-Gravenhage, Steenwijklaan 19, 2541 RG 's-Gravenhage, Zwartsluisstraat 58, 2541 CX 's-Gravenhage, Carelshavenstraat 36, 2541 CP 's-Gravenhage, Steenwijklaan 51, 2541 RG 's-Gravenhage, Steenwijklaan 61, 2541 RH 's-Gravenhage, Carelshavenstraat 10, 2541 CP 's-Gravenhage, Carelshavenstraat 32, 2541 CP 's-Gravenhage, Coevordenstraat 220, 2541 SR 's-Gravenhage, Carelshavenstraat 22, 2541 CP 's-Gravenhage, Enschedelaan 61, 2541 CH 's-Gravenhage, Coevordenstraat 290, 2541 ST 's-Gravenhage, Coevordenstraat 280, 2541 ST 's-Gravenhage, Coevordenstraat 248, 2541 SR 's-Gravenhage, Steenwijklaan 41, 2541 RG 's-Gravenhage, Coevordenstraat 260, 2541 SR 's-Gravenhage, Carelshavenstraat 52, 2541 CR 's-Gravenhage, Coevordenstraat 314, 2541 ST 's-Gravenhage, Carelshavenstraat 66, 2541 CR 's-Gravenhage, Zwartsluisstraat 18, 2541 CW 's-Gravenhage, Coevordenstraat 278, 2541 ST 's-Gravenhage, Steenwijklaan 15, 2541 RG 's-Gravenhage, Steenwijklaan 99, 2541 RJ 's-Gravenhage, Steenwijklaan 125, 2541 RJ 's-Gravenhage, Zwartsluisstraat 3, 2541 CT 's-Gravenhage, Zwartsluisstraat 1, 2541 CT 's-Gravenhage, Carelshavenstraat 34, 2541 CP 's-Gravenhage, Steenwijklaan 39, 2541 RG 's-Gravenhage, Coevordenstraat 270, 2541 SR 's-Gravenhage, Enschedelaan 47, 2541 CH 's-Gravenhage, Enschedelaan 71, 2541 CH 's-Gravenhage, Zwartsluisstraat 6, 2541 CW 's-Gravenhage, Steenwijklaan 83, 2541 RH 's-Gravenhage, Steenwijklaan 17, 2541 RG 's-Gravenhage, Zwartsluisstraat 60, 2541 CX 's-Gravenhage, Steenwijklaan 53, 2541 RG 's-Gravenhage, Zwartsluisstraat 25, 2541 CT 's-Gravenhage, Enschedelaan 15, 2541 CG 's-Gravenhage, Zwartsluisstraat 17, 2541 CT 's-Gravenhage, Zwartsluisstraat 61, 2541 CV 's-Gravenhage, Coevordenstraat 234, 2541 SR 's-Gravenhage, Coevordenstraat 258, 2541 SR 's-Gravenhage, Carelshavenstraat 90, 2541 CR 's-Gravenhage, Zwartsluisstraat 57, 2541 CV 's-Gravenhage, Coevordenstraat 298, 2541 ST 's-Gravenhage, Steenwijklaan 23, 2541 RG 's-Gravenhage, Carelshavenstraat 76, 2541 CR 's-Gravenhage, Steenwijklaan 7, 2541 RG 's-Gravenhage, Zwartsluisstraat 16, 2541 CW 's-Gravenhage, Zwartsluisstraat 65, 2541 CV 's-Gravenhage, Zwartsluisstraat 55, 2541 CV 's-Gravenhage, Zwartsluisstraat 56, 2541 CX 's-Gravenhage, Carelshavenstraat 60, 2541 CR 's-Gravenhage, Zwartsluisstraat 22, 2541 CW 's-Gravenhage, Coevordenstraat 228, 2541 SR 's-Gravenhage, Zwartsluisstraat 53, 2541 CV 's-Gravenhage, Enschedelaan 37, 2541 CG 's-Gravenhage, Steenwijklaan 117, 2541 RJ 's-Gravenhage, Carelshavenstraat 18, 2541 CP 's-Gravenhage, Enschedelaan 9, 2541 CG 's-Gravenhage, Carelshavenstraat 8, 2541 CP 's-Gravenhage, Coevordenstraat 224, 2541 SR 's-Gravenhage, Zwartsluisstraat 30, 2541 CW 's-Gravenhage, Coevordenstraat 252, 2541 SR 's-Gravenhage, Carelshavenstraat 20, 2541 CP 's-Gravenhage, Carelshavenstraat 26, 's-Gravenhage, Zwartsluisstraat 68, 2541 CX 's-Gravenhage, Steenwijklaan 119, 2541 RJ 's-Gravenhage, Enschedelaan 13, 2541 CG 's-Gravenhage, Zwartsluisstraat 70, 2541 CX 's-Gravenhage, Coevordenstraat 230, 2541 SR 's-Gravenhage, Coevordenstraat 274, 2541 SR 's-Gravenhage, Zwartsluisstraat 31, 2541 CT 's-Gravenhage, Zwartsluisstraat 81, 2541 CV 's-Gravenhage, Carelshavenstraat 92, 2541 CR 's-Gravenhage, Zwartsluisstraat 27, 2541 CT 's-Gravenhage, Zwartsluisstraat 83, 2541 CV 's-Gravenhage, Steenwijklaan 115, 2541 RJ 's-Gravenhage, Carelshavenstraat 40, 2541 CP 's-Gravenhage, Steenwijklaan 95, 2541 RJ 's-Gravenhage, Carelshavenstraat 12, 2541 CP 's-Gravenhage, Enschedelaan 49, 2541 CH 's-Gravenhage, Steenwijklaan 87, 2541 RH 's-Gravenhage, Zwartsluisstraat 51, 2541 CV 's-Gravenhage, Enschedelaan 73, 2541 CH 's-Gravenhage, Steenwijklaan 9, 2541 RG 's-Gravenhage, Steenwijklaan 43, 2541 RG 's-Gravenhage, Enschedelaan 57, 2541 CH 's-Gravenhage, Carelshavenstraat 64, 2541 CR 's-Gravenhage, Enschedelaan 63, 2541 CH 's-Gravenhage, Zwartsluisstraat 26, 2541 CW 's-Gravenhage, Steenwijklaan 21, 2541 RG 's-Gravenhage, Steenwijklaan 59, 2541 RH 's-Gravenhage, Steenwijklaan 97, 2541 RJ 's-Gravenhage, Carelshavenstraat 54, 2541 CR 's-Gravenhage, Carelshavenstraat 88, 2541 CR 's-Gravenhage, Enschedelaan 51, 2541 CH 's-Gravenhage, Zwartsluisstraat 67, 2541 CV 's-Gravenhage, Zwartsluisstraat 45, 2541 CV 's-Gravenhage, Steenwijklaan 81, 2541 RH 's-Gravenhage, Coevordenstraat 316, 2541 ST 's-Gravenhage, Enschedelaan 35, 2541 CG 's-Gravenhage, Steenwijklaan 63, 2541 RH 's-Gravenhage, Steenwijklaan 93, 2541 RH 's-Gravenhage, Steenwijklaan 11, 2541 RG 's-Gravenhage, Coevordenstraat 308, 2541 ST 's-Gravenhage, Coevordenstraat 238, 2541 SR 's-Gravenhage, Carelshavenstraat 62, 2541 CR 's-Gravenhage, Zwartsluisstraat 9, 2541 CT 's-Gravenhage, Coevordenstraat 276, 2541 ST 's-Gravenhage, Zwartsluisstraat 11, 2541 CT 's-Gravenhage, Enschedelaan 45, 2541 CG 's-Gravenhage, Zwartsluisstraat 62, 2541 CX 's-Gravenhage, Steenwijklaan 29, 2541 RG 's-Gravenhage, Zwartsluisstraat 73, 2541 CV 's-Gravenhage, Steenwijklaan 35, 2541 RG 's-Gravenhage, Zwartsluisstraat 19, 2541 CT 's-Gravenhage, Carelshavenstraat 42, 2541 CP 's-Gravenhage, Carelshavenstraat 68, 's-Gravenhage, Coevordenstraat 306, 2541 ST 's-Gravenhage, Zwartsluisstraat 59, 2541 CV 's-Gravenhage, Zwartsluisstraat 5, 2541 CT 's-Gravenhage, Coevordenstraat 222, 2541 SR 's-Gravenhage, Carelshavenstraat 80, 2541 CR 's-Gravenhage, Coevordenstraat 272, 2541 SR 's-Gravenhage, Enschedelaan 33, 2541 CG 's-Gravenhage, Zwartsluisstraat 39, 2541 CT 's-Gravenhage, Steenwijklaan 65, 2541 RH 's-Gravenhage, Zwartsluisstraat 71, 2541 CV 's-Gravenhage, Enschedelaan 7, 2541 CG 's-Gravenhage, Enschedelaan 29, 2541 CG 's-Gravenhage, Steenwijklaan 89, 2541 R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0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171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416</meta:user-defined>
    <meta:user-defined meta:name="DCTERMS.abstract">het verduurzamen van de panden Zwartsluisstraat 1 t/m 83 en 4 t/m 72, Enschedelaan 5 t/m 73, Coevordenstraat 220 t/m 316, Carelshavenstraat 4 t/m 92 en Steenwijklaan 5 t/m 129 door het vervangen van de klepramen voor vast glas inclusief ventilatieroosters en het vervangen van de borstweringspanel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Zwartsluisstraat 34, 2541 CW 's-Gravenhage, Zwartsluisstraat 72, 2541 CX 's-Gravenhage, Steenwijklaan 27, 2541 RG 's-Gravenhage, Enschedelaan 31, 2541 CG 's-Gravenha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11</meta:user-defined>
    <meta:user-defined meta:name="OVERHEIDop.GmbID/DC.identifier">gmb-2026-371711</meta:user-defined>
    <meta:user-defined meta:name="OVERHEIDop.versieInformatie"/>
  </office:meta>
</office:document-meta>
</file>