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Afgebroken (Ingetrokken) ter hoogte van Oranje-Vrijstaatkade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fgebroken (Ingetrokken): het houden van evenement Lockerroom Party TrainMore Oost ter hoogte van Oranje-Vrijstaatkade 21 in Amsterdam</text:p>
            <text:p text:style-name="common-al">Toelichting locatie: Sportschool onderdeel van UrbanGymGroup</text:p>
            <text:p text:style-name="common-al">Datum van: 11-09-2026</text:p>
            <text:p text:style-name="common-al">Datum t/m: 11-09-2026</text:p>
            <text:p text:style-name="common-al">Tijd van: 18:00</text:p>
            <text:p text:style-name="common-al">Tijd tot: 22.59</text:p>
            <text:p text:style-name="common-al">Bezoekers drukste moment: 200</text:p>
            <text:p text:style-name="common-al">Activiteiten: Dansen, muziek, socializen</text:p>
            <text:p text:style-name="common-al">Verzonden naar aanvrager op: 30-07-2026</text:p>
            <text:p text:style-name="common-al">Kenmerk gemeente: Z/26/3148385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148385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59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9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9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48385</meta:user-defined>
    <meta:user-defined meta:name="DCTERMS.abstract">Afgebroken (Ingetrokken): evenementenvergunning ter hoogte van adres Oranje-Vrijstaatkade 21 in Amsterdam</meta:user-defined>
    <dc:language>nl</dc:language>
    <meta:user-defined meta:name="OVERHEIDop.locatietype/OVERHEIDop.gebiedsmarkering">Punt</meta:user-defined>
    <meta:user-defined meta:name="DC.title">Besluit evenementenvergunning Afgebroken (Ingetrokken) ter hoogte van Oranje-Vrijstaatkade 21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590</meta:user-defined>
    <meta:user-defined meta:name="OVERHEIDop.GmbID/DC.identifier">gmb-2026-371590</meta:user-defined>
    <meta:user-defined meta:name="OVERHEIDop.versieInformatie"/>
  </office:meta>
</office:document-meta>
</file>