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aangevraagd: Kloosterstraat 1, 5394 AK Oijen, Terrein kermis 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heffing Zondagswet aangevraagd voor:</text:p>
            <text:p text:style-name="common-al">Dorpsfeest tijdens Kermis Oijen 2026</text:p>
            <text:p text:style-name="common-al">
            <text:span text:style-name="nadrukvet">Kloosterstraat 1, 5394 AK Oijen, Terrein kermis Oijen</text:span>
          </text:p>
            <text:p text:style-name="common-al">
            <text:span text:style-name="nadrukvet">Kenmerk: CLZ-00025746</text:span>
          </text:p>
            <text:p text:style-name="common-al">
            
          </text:p>
            <text:p text:style-name="common-al">De burgemeester heeft op 30 juli 2026 een aanvraag voor een ontheffing Zondags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157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574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heffing Zondagswet aangevraagd: Kloosterstraat 1, 5394 AK Oijen, Terrein kermis Oij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77</meta:user-defined>
    <meta:user-defined meta:name="OVERHEIDop.GmbID/DC.identifier">gmb-2026-371577</meta:user-defined>
    <meta:user-defined meta:name="OVERHEIDop.versieInformatie"/>
  </office:meta>
</office:document-meta>
</file>