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ading 107, 1213 RM Hilversum, Verzoeklocatie 2026070900890 (Wijnfestival SLOQ); 1988591; 30-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Rading 107, 1213 RM Hilversum, Verzoeklocatie 2026070900890 (Wijnfestival SLOQ); 1988591; 30-07-2026; Status: Vergunning verleend, gemeente Hilversum</text:p>
            <text:p text:style-name="common-al">
            
          </text:p>
            <text:p text:style-name="common-al">Verzenddatum: 30-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157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88591</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Rading 107, 1213 RM Hilversum, Verzoeklocatie 2026070900890 (Wijnfestival SLOQ); 1988591; 30-07-2026; Status: Vergunning verleend, gemeente Hilversum</meta:user-defined>
    <meta:user-defined meta:name="DCTERMS.W3CDTF/DCTERMS.available">2026-08-03</meta:user-defined>
    <meta:user-defined meta:name="DCTERMS.W3CDTF/OVERHEIDop.jaargang">2026</meta:user-defined>
    <meta:user-defined meta:name="OVERHEIDop.publicationIssue">371575</meta:user-defined>
    <meta:user-defined meta:name="OVERHEIDop.GmbID/DC.identifier">gmb-2026-371575</meta:user-defined>
    <meta:user-defined meta:name="OVERHEIDop.versieInformatie"/>
  </office:meta>
</office:document-meta>
</file>