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Dr HAW van der Vechtlaan 114 8061HN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Dr HAW van der Vechtlaan 114 8061HN Hasselt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1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15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artewat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25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Dr HAW van der Vechtlaan 114 8061HN Hassel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533</meta:user-defined>
    <meta:user-defined meta:name="OVERHEIDop.GmbID/DC.identifier">gmb-2026-371533</meta:user-defined>
    <meta:user-defined meta:name="OVERHEIDop.versieInformatie"/>
  </office:meta>
</office:document-meta>
</file>