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isolatieglas, Plantsoen 107 2311KM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604</text:p>
            <text:p text:style-name="common-al">
            <text:span text:style-name="nadrukvet">Ingekomen:</text:span> 30-07-2026</text:p>
            <text:p text:style-name="common-al">
            <text:span text:style-name="nadrukvet">Locatie:</text:span> Plantsoen 107 2311KM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604" xlink:type="simple">publicatiesomgevingsvergunningen@leiden.nl</text:a> de volgende gegevens:</text:p>
            <text:p text:style-name="common-al">-het kenmerk van de aanvraag: Z/26/4022604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15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604</meta:user-defined>
    <meta:user-defined meta:name="DCTERMS.abstract">aanbrengen isolatiegl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aanbrengen isolatieglas, Plantsoen 107 2311KM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5989_Samenvatting 000|exb-2026-27738</meta:user-defined>
    <meta:user-defined meta:name="OVERHEIDop.publicationIssue">371527</meta:user-defined>
    <meta:user-defined meta:name="OVERHEIDop.GmbID/DC.identifier">gmb-2026-371527</meta:user-defined>
    <meta:user-defined meta:name="OVERHEIDop.versieInformatie"/>
  </office:meta>
</office:document-meta>
</file>