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gesloten bodemenergiesysteem, Oosterpaasloërweg 5 8378JC Paaslo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3-06-2026</text:p>
            <text:p text:style-name="common-al">
            <text:span text:style-name="nadrukvet">Locatie:</text:span> Oosterpaasloërweg 5 8378JC Paasloo</text:p>
            <text:p text:style-name="common-al">
            <text:span text:style-name="nadrukvet">Zaakomschrijving:</text:span> het aanleggen van gesloten bodemenergiesysteem</text:p>
            <text:p text:style-name="common-al">
            <text:span text:style-name="nadrukvet">Zaaknummer:</text:span> Z2026-00005349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534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152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2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5349</meta:user-defined>
    <meta:user-defined meta:name="DCTERMS.abstract">het aanleggen va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aanleggen van gesloten bodemenergiesysteem, Oosterpaasloërweg 5 8378JC Paasloo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1526</meta:user-defined>
    <meta:user-defined meta:name="OVERHEIDop.GmbID/DC.identifier">gmb-2026-371526</meta:user-defined>
    <meta:user-defined meta:name="OVERHEIDop.versieInformatie"/>
  </office:meta>
</office:document-meta>
</file>