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aliseren van een uitbouw, dakterras en verduurzamingsmaatregelen aan de woning, Morsweg 57 2332EK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600</text:p>
            <text:p text:style-name="common-al">
            <text:span text:style-name="nadrukvet">Ingekomen:</text:span> 30-07-2026</text:p>
            <text:p text:style-name="common-al">
            <text:span text:style-name="nadrukvet">Locatie:</text:span> Morsweg 57 2332EK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600" xlink:type="simple">publicatiesomgevingsvergunningen@leiden.nl</text:a> de volgende gegevens:</text:p>
            <text:p text:style-name="common-al">-het kenmerk van de aanvraag: Z/26/402260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15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600</meta:user-defined>
    <meta:user-defined meta:name="DCTERMS.abstract">realiseren van een uitbouw, dakterras en verduurzamingsmaatregelen a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realiseren van een uitbouw, dakterras en verduurzamingsmaatregelen aan de woning, Morsweg 57 2332EK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5988_Samenvatting 000|exb-2026-27736</meta:user-defined>
    <meta:user-defined meta:name="OVERHEIDop.publicationIssue">371524</meta:user-defined>
    <meta:user-defined meta:name="OVERHEIDop.GmbID/DC.identifier">gmb-2026-371524</meta:user-defined>
    <meta:user-defined meta:name="OVERHEIDop.versieInformatie"/>
  </office:meta>
</office:document-meta>
</file>