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vestiging van SportCity aan de Zaailand 137, 8911 BL Leeuwarden, Zaailand 137 t/m 167 (intrekken) toekennen: Zaailand 139 en 141 in Leeuwarden</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vestiging van SportCity aan de Zaailand 137, 8911 BL Leeuwarden, Zaailand 137 t/m 167 (intrekken) toekennen: Zaailand 139 en 141 in Leeuwarden. Bij ons geregistreerd onder kenmerk: OV-2026-036128. De verzenddatum van de omgevingsvergunning is 30-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52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128</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realiseren van een vestiging van SportCity aan de Zaailand 137, 8911 BL Leeuwarden, Zaailand 137 t/m 167 (intrekken) toekennen: Zaailand 139 en 141 in Leeuwarden</meta:user-defined>
    <meta:user-defined meta:name="DCTERMS.W3CDTF/DCTERMS.available">2026-08-03</meta:user-defined>
    <meta:user-defined meta:name="DCTERMS.W3CDTF/OVERHEIDop.jaargang">2026</meta:user-defined>
    <meta:user-defined meta:name="OVERHEIDop.publicationIssue">371521</meta:user-defined>
    <meta:user-defined meta:name="OVERHEIDop.GmbID/DC.identifier">gmb-2026-371521</meta:user-defined>
    <meta:user-defined meta:name="OVERHEIDop.versieInformatie"/>
  </office:meta>
</office:document-meta>
</file>