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envergunning Kindervakantiewerk Oirsbeek op o.a. het terrein aan de Oirsbekerweg 80 t/m 90, 6438HC Oirsbeek, kadestraal bekend onder B 3283 (gedeeltelijk) en diverse locaties zoals de Markt in Oirsbeek</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30 juli 2026 een besluit genomen op de aanvraag Evenementenvergunning met zaaknummer Z2026-00000846 voor Kinder Vakantie Werk Oirsbeek van 17 tot 21 augustus 2026 op locatie Oirsbekerweg 2A, 6438HC Oirsbeek en div. loc. in Oirsbeek. De vergunning is verleend.</text:p>
            <text:p text:style-name="common-al">
            <text:span text:style-name="nadrukvet">Inzage</text:span>
          </text:p>
            <text:p text:style-name="common-al">Het besluit en de bijbehorende stukken liggen ter inzage via <text:a xlink:href="https://jeleefomgeving.nl/inzien/859177865/aaa657a8-2c10-4b4e-9ffa-5972071719c8" xlink:type="simple">terinzagelegging</text:a>. De inzageperiode eindigt op 10 september 2026. U kunt ook een afspraak maken om de stukken te bekijken in het gemeentehuis, Deweverplein 1 te Nuth.</text:p>
            <text:p text:style-name="common-al">Voor meer informatie kunt u contact opnemen via vergunningverlening@beekdaelen.nl of telefoonnummer 088 - 450 2000.</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7151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1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1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ekdaelen</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846</meta:user-defined>
    <meta:user-defined meta:name="DCTERMS.abstract">Betreft: Beschikking op aanvraag op locatie Oirsbekerweg 2A, 6438HC Oirsbeek en div. loc. in Oirsbeek</meta:user-defined>
    <dc:language>nl</dc:language>
    <meta:user-defined meta:name="OVERHEIDop.locatietype/OVERHEIDop.gebiedsmarkering">Punt</meta:user-defined>
    <meta:user-defined meta:name="DC.title">Kennisgeving besluit op aanvraag Evenementenvergunning Kindervakantiewerk Oirsbeek op o.a. het terrein aan de Oirsbekerweg 80 t/m 90, 6438HC Oirsbeek, kadestraal bekend onder B 3283 (gedeeltelijk) en diverse locaties zoals de Markt in Oirsbeek</meta:user-defined>
    <meta:user-defined meta:name="DCTERMS.W3CDTF/DCTERMS.available">2026-08-03</meta:user-defined>
    <meta:user-defined meta:name="DCTERMS.W3CDTF/OVERHEIDop.jaargang">2026</meta:user-defined>
    <meta:user-defined meta:name="OVERHEIDop.publicationIssue">371519</meta:user-defined>
    <meta:user-defined meta:name="OVERHEIDop.GmbID/DC.identifier">gmb-2026-371519</meta:user-defined>
    <meta:user-defined meta:name="OVERHEIDop.versieInformatie"/>
  </office:meta>
</office:document-meta>
</file>