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07-2026 hebben wij een vergunning verleend voor het houden van een evenement (Cultureel Straatfestival Delden op 12 september 2026) op het adres Bornsestraat 1 7495VL Ambt Delden. Deze vergunning staat ingeschreven onder zaaknummer 0000109746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15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7465</meta:user-defined>
    <meta:user-defined meta:name="DCTERMS.abstract">het houden van een evenement (Cultureel Straatfestival Delden op 12 september 2026)</meta:user-defined>
    <dc:language>nl</dc:language>
    <meta:user-defined meta:name="OVERHEIDop.locatietype/OVERHEIDop.gebiedsmarkering">Punt</meta:user-defined>
    <meta:user-defined meta:name="DC.title">Op 30-07-2026 hebben wij een vergunning verleend voor het houden van een evenement (Cultureel Straatfestival Delden op 12 september 2026) op het adres Bornsestraat 1 7495VL Ambt Delden. Deze vergunning staat ingeschreven onder zaaknummer 00001097465.</meta:user-defined>
    <meta:user-defined meta:name="DCTERMS.W3CDTF/DCTERMS.available">2026-08-03</meta:user-defined>
    <meta:user-defined meta:name="DCTERMS.W3CDTF/OVERHEIDop.jaargang">2026</meta:user-defined>
    <meta:user-defined meta:name="OVERHEIDop.publicationIssue">371516</meta:user-defined>
    <meta:user-defined meta:name="OVERHEIDop.GmbID/DC.identifier">gmb-2026-371516</meta:user-defined>
    <meta:user-defined meta:name="OVERHEIDop.versieInformatie"/>
  </office:meta>
</office:document-meta>
</file>