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smansweg 6, 2571 BK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244</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Asmansweg 6, 2571 BK 's-Gravenhage</text:p>
            <text:p text:style-name="common-al">
            
          </text:p>
            <text:p text:style-name="common-al">
            <text:span text:style-name="nadrukvet">
              <text:span text:style-name="nadrukcur">Datum bekendmaking besluit:</text:span>
            </text:span> 03-08-2026</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het verrichten van werkzaamheden aan telecomkabels en om verkeersmaatregelen te nemen (volgens bijgevoegde tekeningen, in bijlage 3).</text:p>
            <text:p text:style-name="common-al">
            
          </text:p>
            <text:p text:style-name="common-al">•	Werkzaamheden: Verrichten van werkzaamheden aan telecomkabels.</text:p>
            <text:p text:style-name="common-al">•	Locatie: Asmansweg 6.  </text:p>
            <text:p text:style-name="common-al">•	Geldig van: 4 september 2026 tot en met 5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Nadere regels aanleggen, beschadigen, opbreken en veranderen van de weg artikel 2:11, vierde lid Algemene plaatselijke verordening Den Haag (RIS 170884);</text:p>
            <text:p text:style-name="common-al">
            
          </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Segbroek</text:p>
            <text:p text:style-name="common-al">In het advies van 28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Het fietspad van de Loosduinseweg mag niet worden afgesloten.</text:p>
            <text:p text:style-name="common-al">•	Ventweg bij bedrijven, hier dienen de werkzaamheden wegoversteek niet langer te duren dan benodigd, dit vanwege de bereikbaarheid van de bedrijven hier.</text:p>
            <text:p text:style-name="common-al">•	Verkeershinder bij ophaal- en brengtijden van school tot een minimum beperken of voorkomen.</text:p>
            <text:p text:style-name="common-al">•	Bewoners en bedrijven moeten gefaciliteerd worden om zo veilig mogelijk hun woning te kunnen bereik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51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1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1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244</meta:user-defined>
    <meta:user-defined meta:name="DCTERMS.abstract">Het uitvoeren van telecom werkzaamheden van 04-09-2026 t/m 05-03-2027, ter hoogte van locatie Asmansweg 6</meta:user-defined>
    <dc:language>nl</dc:language>
    <meta:user-defined meta:name="OVERHEIDop.locatietype/OVERHEIDop.gebiedsmarkering">Punt</meta:user-defined>
    <meta:user-defined meta:name="DC.title">APV vergunning - Besluiten, Asmansweg 6, 2571 BK 's-Gravenhage</meta:user-defined>
    <meta:user-defined meta:name="OVERHEIDop.datumEindeReactietermijn">2026-09-10</meta:user-defined>
    <meta:user-defined meta:name="OVERHEIDop.terinzageleggingBG">https://www.digitale-inzage.nl/Den%20Haag/dossier/CyZc6m9gSUOJNnv3WvnKLA</meta:user-defined>
    <meta:user-defined meta:name="DCTERMS.W3CDTF/DCTERMS.available">2026-08-03</meta:user-defined>
    <meta:user-defined meta:name="DCTERMS.W3CDTF/OVERHEIDop.jaargang">2026</meta:user-defined>
    <meta:user-defined meta:name="OVERHEIDop.publicationIssue">371513</meta:user-defined>
    <meta:user-defined meta:name="OVERHEIDop.GmbID/DC.identifier">gmb-2026-371513</meta:user-defined>
    <meta:user-defined meta:name="OVERHEIDop.versieInformatie"/>
  </office:meta>
</office:document-meta>
</file>