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 klachtencoördinator en plaatsvervangend klachtencoördinator. </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7 mei 2026 besloten om de manager Dienstverlening aan te wijzen als klachtencoördinator in de zin van de Verordening klachten gemeente Geertruidenberg 2026. Ook is besloten om de medewerkers van Domein Dienstverlening, het team Juridische Zaken aan te wijzen als plaatsvervangend klachtencoördinato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15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Geertruidenber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OVERHEIDop.Rubriek/DC.type">andere melding</meta:user-defined>
    <dc:language>nl</dc:language>
    <meta:user-defined meta:name="OVERHEIDop.locatietype/OVERHEIDop.gebiedsmarkering">Gemeente</meta:user-defined>
    <meta:user-defined meta:name="DC.title">Aanwijzing klachtencoördinator en plaatsvervangend klachtencoördinator.</meta:user-defined>
    <meta:user-defined meta:name="DCTERMS.W3CDTF/DCTERMS.available">2026-08-10</meta:user-defined>
    <meta:user-defined meta:name="DCTERMS.W3CDTF/OVERHEIDop.jaargang">2026</meta:user-defined>
    <meta:user-defined meta:name="OVERHEIDop.publicationIssue">371509</meta:user-defined>
    <meta:user-defined meta:name="OVERHEIDop.GmbID/DC.identifier">gmb-2026-371509</meta:user-defined>
    <meta:user-defined meta:name="OVERHEIDop.versieInformatie"/>
  </office:meta>
</office:document-meta>
</file>