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Paul Krugerplein 2, 2571 H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9 borden voor een buitententoonstelling, Het plaatsen van 9 borden voor een buitententoonstelling op de locatie Paul Krugerplein 2, 2571 HT 's-Gravenhage </text:p>
            <text:p text:style-name="common-al">
            
          </text:p>
            <text:p text:style-name="common-al">Ons kenmerk: VTH2026-58722</text:p>
            <text:p text:style-name="common-al">
            
          </text:p>
            <text:p text:style-name="common-al">Categorie: Grondgebruik: Overig (op/in straat)</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aul Krugerplein 2, 2571 HT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Ons besluit: u krijgt een vergunning </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De vergunning bestaat uit het volgende: </text:p>
            <text:p text:style-name="common-al">•	Object(en): het plaatsen van 9 borden</text:p>
            <text:p text:style-name="common-al">•	Locatie: ter hoogte van het Paul Krugerplein  </text:p>
            <text:p text:style-name="common-al">•	Geldig van: 4 augustus 2026 tot en met 18 augustus 2026.</text:p>
            <text:p text:style-name="common-al">
            
          </text:p>
            <text:p text:style-name="common-al">In bijlage 1 leest u waaraan uw aanvraag is getoetst. </text:p>
            <text:p text:style-name="common-al">
            
          </text:p>
            <text:p text:style-name="common-al">Plaats de objecten volgens de voorwaarden. </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Centrum</text:p>
            <text:p text:style-name="common-al">In het advies van 9 juli 2026 adviseert de wegbeheerder positief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8 juli 2026 adviseert de ACOR positief onder voorwaarde vanuit het oogpunt uiterlijk aanzien van de openbare ruimte.</text:p>
            <text:p text:style-name="common-al">
            
          </text:p>
            <text:p text:style-name="common-al">Toelichting advies ACOR</text:p>
            <text:p text:style-name="common-al">De ACOR adviseert positief onder de voorwaarde dat dit met de BIZ van de Paul Krugerlaan is besproken en dat er afgestemd is met andere evenementen op en rond de locatie in dezelfde periode</text:p>
            <text:p text:style-name="common-al">
            
          </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50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8722</meta:user-defined>
    <meta:user-defined meta:name="DCTERMS.abstract">Het plaatsen van 9 borden voor een buitententoonstelling, Het plaatsen van 9 borden voor een buitententoonstelling</meta:user-defined>
    <dc:language>nl</dc:language>
    <meta:user-defined meta:name="OVERHEIDop.locatietype/OVERHEIDop.gebiedsmarkering">Punt</meta:user-defined>
    <meta:user-defined meta:name="DC.title">APV Vergunning - Besluiten, Paul Krugerplein 2, 2571 HT 's-Gravenhage</meta:user-defined>
    <meta:user-defined meta:name="OVERHEIDop.datumEindeReactietermijn">2026-09-10</meta:user-defined>
    <meta:user-defined meta:name="OVERHEIDop.terinzageleggingBG">https://www.digitale-inzage.nl/Den%20Haag/dossier/mXfGBxILhUuurRDmApGRQw</meta:user-defined>
    <meta:user-defined meta:name="DCTERMS.W3CDTF/DCTERMS.available">2026-08-03</meta:user-defined>
    <meta:user-defined meta:name="DCTERMS.W3CDTF/OVERHEIDop.jaargang">2026</meta:user-defined>
    <meta:user-defined meta:name="OVERHEIDop.publicationIssue">371504</meta:user-defined>
    <meta:user-defined meta:name="OVERHEIDop.GmbID/DC.identifier">gmb-2026-371504</meta:user-defined>
    <meta:user-defined meta:name="OVERHEIDop.versieInformatie"/>
  </office:meta>
</office:document-meta>
</file>