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bouwen van de woning op de locatie van Speijkstraat 112  te Zandvoort, ingekomen 14 juli 2026, DSO nummer 2026071401068, zaaknummer ODIJ-Z-26-185429</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verbouwen van de woning op de locatie van Speijkstraat 112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8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148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8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8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verbouwen van de woning op de locatie van Speijkstraat 112  te Zandvoort, ingekomen 14 juli 2026, DSO nummer 2026071401068, zaaknummer ODIJ-Z-26-185429</meta:user-defined>
    <meta:user-defined meta:name="DCTERMS.W3CDTF/DCTERMS.available">2026-08-03</meta:user-defined>
    <meta:user-defined meta:name="DCTERMS.W3CDTF/OVERHEIDop.jaargang">2026</meta:user-defined>
    <meta:user-defined meta:name="OVERHEIDop.publicationIssue">371489</meta:user-defined>
    <meta:user-defined meta:name="OVERHEIDop.GmbID/DC.identifier">gmb-2026-371489</meta:user-defined>
    <meta:user-defined meta:name="OVERHEIDop.versieInformatie"/>
  </office:meta>
</office:document-meta>
</file>