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omgevingsvergunning verleend, t.h.v. Archipelstraat 41 t/m 89 oneven nrs en 40 t/m 60 even nrs, Bromostraat 2 t/m 12 even nrs, Weltevredenplein 12 t/m 28 even nrs, Bantamstraat 58 t/m 114 even nrs en 77 t/m 95 oneven nrs, Spaarnhovenstraat 57 t/m 105 oneven nrs en 54 t/m 96 even nrs, Solostraat 1, 3 en 5, Slamastraat 2 t/m 30 even nrs en 1 t/m 25 oneven nrs te Haarlem, 0392-2026-0069139, het plaatsen van nieuwe voordeuren en wijzigen van de kozijnindeling, verzonden 30-07-2026</text:p>
      <text:section text:name="zakelijke-mededeling_id1-3-2" text:style-name="zakelijke-mededeling">
        <text:section text:name="zakelijke-mededeling-tekst_id1-3-2-1" text:style-name="zakelijke-mededeling-tekst">
          <text:section text:name="tekst_id1-3-2-1-1" text:style-name="tekst">
            <text:p text:style-name="common-al">Het besluit en de bijbehorende stukken zijn op te vragen door een mail te sturen naar bedrijven-omgeving@haarlem.nl.</text:p>
            <text:p text:style-name="common-al">Bent u hier niet toe in de gelegenheid, dan zijn het besluit en de bijbehorende stukken uitsluitend op afspraak in te zien van maandag tot en met vrijdag van 09.00-16.00 uur en op donderdag van 09.00-20.00 uur in de publiekshal van de Raakspoort, Zijlvest 39, 2011 VB te Haarlem (hoek Zijlvest/Raaks).</text:p>
            <text:p text:style-name="common-al">Voor het maken van een afspraak of voor meer informatie kunt u mailen naar bedrijven-omgeving@haarlem.nl of bellen via telefoonnummer 14023.</text:p>
            <text:p text:style-name="common-al">Houd u bij het opvragen van stukken rekening met de termijn waarbinnen bezwaar kan worden ingediend.</text:p>
            <text:p text:style-name="common-al">
            <text:span text:style-name="nadrukvet">Bezwaar</text:span>
          </text:p>
            <text:p text:style-name="common-al">Uw schriftelijke en gemotiveerde bezwaarschrift tegen bovengenoemd besluit kunt u gedurende 6 weken na de dag van verzending van dit besluit (aan aanvrager) richten aan: Burgemeester en wethouders van Haarlem, postbus 511, 2003 PB in Haarlem, onder vermelding van 'bezwaar' in de linkerbovenhoek. Het bezwaarschrift dient te zijn ondertekend en tenminste te bevatten de naam en het adres van de indiener, de dagtekening, een omschrijving van het besluit waartegen het bezwaar is gericht en de gronden van het bezwaar. Tevens verzoeken wij u om in het bezwaarschrift uw e-mailadres en telefoonnummer te vermelden.</text:p>
            <text:p text:style-name="common-al">U kunt ook digitaal een bezwaarschrift indienen via de website van gemeente Haarlem (https://www.haarlem.nl/bezwaar-tegen-gemeentelijk-besluit). Dit vereist een elektronische handtekening (DigiD).</text:p>
            <text:p text:style-name="common-al">De voorzieningenrechter van de Rechtbank Noord-Holland locatie Haarlem kan op verzoek een voorlopige voorziening treffen indien onverwijlde spoed, gelet op de betrokken belangen, dat vereist. Het bezwaar schorst namelijk niet de werking van het besluit waartegen het is gericht.</text:p>
            <text:p text:style-name="last-al">Een dergelijk verzoek om voorlopige voorziening kan worden gedaan bij de voorzieningenrechter van de Rechtbank Noord-Holland locatie Haarlem, sector bestuursrecht, postbus 1621, 2003 BR in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71483</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483</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483</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392-2026-0069139</meta:user-defined>
    <meta:user-defined meta:name="DCTERMS.abstract">het plaatsen van nieuwe voordeuren en wijzigen van de kozijnindeling </meta:user-defined>
    <dc:language>nl</dc:language>
    <meta:user-defined meta:name="OVERHEIDop.locatietype/OVERHEIDop.gebiedsmarkering">Vlak</meta:user-defined>
    <meta:user-defined meta:name="OVERHEIDop.locatietype/OVERHEIDop.gebiedsmarkering">Punt</meta:user-defined>
    <meta:user-defined meta:name="DC.title">Gemeente Haarlem, omgevingsvergunning verleend, t.h.v. Archipelstraat 41 t/m 89 oneven nrs en 40 t/m 60 even nrs, Bromostraat 2 t/m 12 even nrs, Weltevredenplein 12 t/m 28 even nrs, Bantamstraat 58 t/m 114 even nrs en 77 t/m 95 oneven nrs, Spaarnhovenstraat 57 t/m 105 oneven nrs en 54 t/m 96 even nrs, Solostraat 1, 3 en 5, Slamastraat 2 t/m 30 even nrs en 1 t/m 25 oneven nrs te Haarlem, 0392-2026-0069139, het plaatsen van nieuwe voordeuren en wijzigen van de kozijnindeling, verzonden 30-07-2026</meta:user-defined>
    <meta:user-defined meta:name="DCTERMS.W3CDTF/DCTERMS.available">2026-08-03</meta:user-defined>
    <meta:user-defined meta:name="DCTERMS.W3CDTF/OVERHEIDop.jaargang">2026</meta:user-defined>
    <meta:user-defined meta:name="OVERHEIDop.publicationIssue">371483</meta:user-defined>
    <meta:user-defined meta:name="OVERHEIDop.GmbID/DC.identifier">gmb-2026-371483</meta:user-defined>
    <meta:user-defined meta:name="OVERHEIDop.versieInformatie"/>
  </office:meta>
</office:document-meta>
</file>