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Wijkstraat 52, 9901AK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30 juli 2026 een besluit genomen op de aanvraag met zaaknummer Z2026-00003756 voor het vervangen van dakpannen en het toevoegen van dakisolatie op de locatie Wijkstraat 52, 9901AK Appingeda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14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756</meta:user-defined>
    <meta:user-defined meta:name="DCTERMS.abstract">30 juli 2026 verleend voor het vervangen van dakpannen en het toevoegen van dakisolatie op de locatie Wijkstraat 52, 9901AK Appingedam.</meta:user-defined>
    <dc:language>nl</dc:language>
    <meta:user-defined meta:name="OVERHEIDop.locatietype/OVERHEIDop.gebiedsmarkering">Vlak</meta:user-defined>
    <meta:user-defined meta:name="DC.title">Kennisgeving besluit op aanvraag omgevingsvergunning Wijkstraat 52, 9901AK Apping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1477</meta:user-defined>
    <meta:user-defined meta:name="OVERHEIDop.GmbID/DC.identifier">gmb-2026-371477</meta:user-defined>
    <meta:user-defined meta:name="OVERHEIDop.versieInformatie"/>
  </office:meta>
</office:document-meta>
</file>