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In gebruik nemen openbaar gebied Ouverture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Alphen aan den Rijn maken bekend dat er een ontheffing is verleend voor het in gebruik nemen van openbaar gebied binnen de gemeente.</text:p>
            <text:p text:style-name="common-al"/>
            <text:p text:style-name="common-al">BAM Wonen B.V. heeft ontheffing gekregen om van 17 augustus 2026 tot en met 1 maart 2027 diverse objecten te plaatsen in het openbaar gebied aan de Ouvertureweg.</text:p>
            <text:p text:style-name="common-al"/>
            <text:p text:style-name="common-al">
            <text:span text:style-name="nadrukvet">Ter inzage</text:span>
          </text:p>
            <text:p text:style-name="common-al">Dit besluit ligt tot en met 6 augustus 2026 ter inzage bij de informatiebalie in het gemeentehuis. </text:p>
            <text:p text:style-name="common-al"/>
            <text:p text:style-name="common-al">
            <text:span text:style-name="nadrukvet">Bezwaar</text:span>
          </text:p>
            <text:p text:style-name="common-al">Voor de hiervoor genoemde besluiten geldt de bezwaarclausule, zie colofo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Alphen aan den Rijn </text:span>
            <text:span text:style-name="datum">6 augustus 2023</text:span>
          </text:p>
          </text:section>
          <text:section text:name="ondertekening_id1-3-2-2-2">
            <text:p><text:span text:style-name="functie">Gemeente Alphen aan den Rijn</text:span></text:p>
            <text:p><text:span text:style-name="deze">Namens deze:</text:span></text:p>
            <text:p><text:span text:style-name="ondertekening_naam">
            <text:span text:style-name="voornaam">Team Vergunningen </text:span>
            <text:span text:style-name="achternaam">Veiligheid en Inspectie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146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Publicatie In gebruik nemen openbaar gebied Ouverturewe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1466</meta:user-defined>
    <meta:user-defined meta:name="OVERHEIDop.GmbID/DC.identifier">gmb-2026-371466</meta:user-defined>
    <meta:user-defined meta:name="OVERHEIDop.versieInformatie"/>
  </office:meta>
</office:document-meta>
</file>