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nemen tot verkoop/verhuur gemeente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kmaar is voornemens om een perceel gemeentegrond te verkopen kadastraal bekend gemeente Alkmaar, sectie D, nummer 2118 gedeeltelijk, ter grootte van 12 m², aan de bewoners van de aangrenzende woning aan de Jan van Eyckstraat 32 te Alkmaar om bestemd te gebruikt worden als siertuin.</text:p>
            <text:p text:style-name="common-al">De gemeente Alkmaar is voornemens om een perceel gemeentegrond te verkopen kadastraal bekend gemeente Alkmaar, sectie D, nummer 2118 gedeeltelijk, ter grootte van 12 m², aan de bewoners van de aangrenzende woning aan de Jan van Eyckstraat 36 te Alkmaar om bestemd te gebruikt worden als siertuin.</text:p>
            <text:p text:style-name="common-al">De gemeente Alkmaar is voornemens om een perceel gemeentegrond te verkopen kadastraal bekend gemeente Alkmaar, sectie D, nummer 2118 gedeeltelijk, ter grootte van 12 m², aan de bewoners van de aangrenzende woning aan de Jan van Eyckstraat 38 te Alkmaar om bestemd te gebruikt worden als siertuin.</text:p>
            <text:p text:style-name="common-al">De gemeente Alkmaar is voornemens om een perceel gemeentegrond/oever te verhuren, thans kadastraal bekend gemeente Alkmaar, sectie F, nummer 8817 gedeeltelijk, ter grootte van ca. 59 m², aan de eigenaar van de woonboot Zeglis 46F. </text:p>
            <text:p text:style-name="common-al">
            <text:span text:style-name="nadrukvet">Motivering</text:span>
          </text:p>
            <text:p text:style-name="common-al">De te verkopen/verhuren percelen grenzen uitsluitend aan het perceel en of de tuin van de beoogde huurder(s)/koper(s). De gemeente is van oordeel dat de beoogde huurder(s)/koper(s) daarom de enige geschikte gegadigde is.</text:p>
            <text:p text:style-name="common-al">
            <text:span text:style-name="nadrukvet">Reageren</text:span>
          </text:p>
            <text:p text:style-name="common-al">Tegen de voorgenomen verkoop kunnen geen zienswijzen, bezwaren of beroep in de zin van de Algemene wet bestuursrecht (Awb) worden ingediend of ingesteld. Indien u zich niet kunt verenigen met de voorgenomen verkoop, dient u dat binnen 20 dagen na publicatie van deze bekendmaking onderbouwd kenbaar te maken. Deze termijn merken wij aan als vervaltermijn.</text:p>
            <text:p text:style-name="common-al">Reacties kunnen worden verstuurd naar:</text:p>
            <text:p text:style-name="common-al">Gemeente Alkmaar</text:p>
            <text:p text:style-name="common-al">T.a.v. de Vakgroep Vastgoed en Gronden</text:p>
            <text:p text:style-name="common-al">Postbus 53</text:p>
            <text:p text:style-name="common-al">1800 BC ALKMAAR</text:p>
            <text:p text:style-name="last-al">Voor nadere informatie kunt u tijdens kantooruren terecht bij mevr. V. Groot van de vakgroep Vastgoed en Gronden, via telefoonnummer 0641520312 en/of per e-mail naar vgroot@alkmaar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Alkmaar, </text:span>
            <text:span text:style-name="datum">30 juli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 van Alkmaar</text:span></text:p>
          </text:section>
          <text:section text:name="ondertekening_id1-3-2-2-3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146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DC.title">Voornemen tot verkoop/verhuur gemeentegro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465</meta:user-defined>
    <meta:user-defined meta:name="OVERHEIDop.GmbID/DC.identifier">gmb-2026-371465</meta:user-defined>
    <meta:user-defined meta:name="OVERHEIDop.versieInformatie"/>
  </office:meta>
</office:document-meta>
</file>