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mert-Bakel​, melding Besluit activiteiten leefomgeving, Doonheide fase 3​ te Gemert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rt-Bakel​ maakt bekend dat er een melding ingevolge het Besluit activiteiten leefomgeving (Bal) is ontvangen.</text:p>
            <text:p text:style-name="common-al">Bedrijf: Keizersberg Vastgoed B.V.</text:p>
            <text:p text:style-name="common-al">Locatie: ​Doonheide fase 3 te ​Gemert</text:p>
            <text:p text:style-name="common-al">Activiteit: MBA Toepassen van grond</text:p>
            <text:p text:style-name="common-al">Voor: Grondverbetering voor het aanleggen van funderingen</text:p>
            <text:p text:style-name="common-al">Datum melding: 30 juli 2026</text:p>
            <text:p text:style-name="common-al">DSO-verzoeknummer: 2026073000125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722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14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emert-Ba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22</meta:user-defined>
    <dc:language>nl</dc:language>
    <meta:user-defined meta:name="OVERHEIDop.locatietype/OVERHEIDop.gebiedsmarkering">Weg</meta:user-defined>
    <meta:user-defined meta:name="DC.title">Gemeente Gemert-Bakel​, melding Besluit activiteiten leefomgeving, Doonheide fase 3​ te Gemert​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61</meta:user-defined>
    <meta:user-defined meta:name="OVERHEIDop.GmbID/DC.identifier">gmb-2026-371461</meta:user-defined>
    <meta:user-defined meta:name="OVERHEIDop.versieInformatie"/>
  </office:meta>
</office:document-meta>
</file>