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wijzigen van de gevel en het plaatsen van reclame-uitingen aanRiezebosweg 22-26, 8171MG Vaassen en Talhoutweg 30, 8171MB Vaassen(143775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wijzigen van de gevel en het plaatsen van reclame-uitingen aan Riezebosweg 22-26, 8171MG Vaassen en Talhoutweg 30, 8171MB Vaassen.</text:p>
            <text:p text:style-name="common-al">Datum aanvraag: 30-07-2026</text:p>
            <text:p text:style-name="common-al">Zaaknummer: 1437758</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7145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5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5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1437769</meta:user-defined>
    <meta:user-defined meta:name="DCTERMS.abstract">Bekendmaking van Gemeente Epe</meta:user-defined>
    <dc:language>nl</dc:language>
    <meta:user-defined meta:name="OVERHEIDop.locatietype/OVERHEIDop.gebiedsmarkering">Vlak</meta:user-defined>
    <meta:user-defined meta:name="DC.title">Aanvraag omgevingsvergunning voor het wijzigen van de gevel en het plaatsen van reclame-uitingen aanRiezebosweg 22-26, 8171MG Vaassen en Talhoutweg 30, 8171MB Vaassen(1437758)</meta:user-defined>
    <meta:user-defined meta:name="DCTERMS.W3CDTF/DCTERMS.available">2026-08-03</meta:user-defined>
    <meta:user-defined meta:name="DCTERMS.W3CDTF/OVERHEIDop.jaargang">2026</meta:user-defined>
    <meta:user-defined meta:name="OVERHEIDop.publicationIssue">371454</meta:user-defined>
    <meta:user-defined meta:name="OVERHEIDop.GmbID/DC.identifier">gmb-2026-371454</meta:user-defined>
    <meta:user-defined meta:name="OVERHEIDop.versieInformatie"/>
  </office:meta>
</office:document-meta>
</file>