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Egmondenstraat 35 1024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airco op balkon</text:p>
            <text:p text:style-name="common-al">Zaakadres: De Egmondenstraat 35 1024RT Amsterdam</text:p>
            <text:p text:style-name="common-al">Datum ontvangst: 27-05-2026</text:p>
            <text:p text:style-name="common-al">Zaaknummer: Z2026-023198</text:p>
            <text:p text:style-name="common-al">DSO-nummer: 20260527014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44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198</meta:user-defined>
    <meta:user-defined meta:name="DCTERMS.abstract">plaatsen airco op balk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 Egmondenstraat 35 1024RT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48</meta:user-defined>
    <meta:user-defined meta:name="OVERHEIDop.GmbID/DC.identifier">gmb-2026-371448</meta:user-defined>
    <meta:user-defined meta:name="OVERHEIDop.versieInformatie"/>
  </office:meta>
</office:document-meta>
</file>