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plaatsen van een dakkapel aan de voorzijde van een woning op locatie Koestraat 2 a, 2871 DR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7-2026 heeft de gemeente een aanvraag omgevingsvergunning ontvangen voor het plaatsen van een dakkapel aan de voorzijde van een woning op locatie Koestraat 2 a, 2871 DR Schoonhoven. De aanvraag is geregistreerd onder zaaknummer 19311957850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8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144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57850</meta:user-defined>
    <dc:language>nl</dc:language>
    <meta:user-defined meta:name="OVERHEIDop.locatietype/OVERHEIDop.gebiedsmarkering">Punt</meta:user-defined>
    <meta:user-defined meta:name="DC.title">Kennisgeving ontvangst aanvraag omgevingsvergunning voor het plaatsen van een dakkapel aan de voorzijde van een woning op locatie Koestraat 2 a, 2871 DR Schoonhov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44</meta:user-defined>
    <meta:user-defined meta:name="OVERHEIDop.GmbID/DC.identifier">gmb-2026-371444</meta:user-defined>
    <meta:user-defined meta:name="OVERHEIDop.versieInformatie"/>
  </office:meta>
</office:document-meta>
</file>