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wijderen van een omgevallen dode boom, Sporkenhoutlaan 13 5646A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486 </text:p>
            <text:p text:style-name="common-al"> Omschrijving: verwijderen van een omgevallen dode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porkenhoutlaan 13 5646AK Eindhoven</text:p>
              </text:list-item>
            </text:list>
            <text:p text:style-name="common-al"> Datum ontvangst: 30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144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486</meta:user-defined>
    <meta:user-defined meta:name="DCTERMS.abstract">verwijderen van een omgevallen dode boom</meta:user-defined>
    <dc:language>nl</dc:language>
    <meta:user-defined meta:name="OVERHEIDop.locatietype/OVERHEIDop.gebiedsmarkering">Punt</meta:user-defined>
    <meta:user-defined meta:name="DC.title">Ingediende aanvraag omgevingsvergunning: verwijderen van een omgevallen dode boom, Sporkenhoutlaan 13 5646AK Eind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41</meta:user-defined>
    <meta:user-defined meta:name="OVERHEIDop.GmbID/DC.identifier">gmb-2026-371441</meta:user-defined>
    <meta:user-defined meta:name="OVERHEIDop.versieInformatie"/>
  </office:meta>
</office:document-meta>
</file>