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samenkomst op 29 juli 2026 op de locatie Statenplein 28 te Dordrecht zaaknummer 900368654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samenkomst op 29 juli 2026 op de locatie Statenplein 28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144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samenkomst op 29 juli 2026 op de locatie Statenplein 28 te Dordrecht zaaknummer 9003686545</meta:user-defined>
    <meta:user-defined meta:name="DCTERMS.W3CDTF/DCTERMS.available">2026-08-03</meta:user-defined>
    <meta:user-defined meta:name="DCTERMS.W3CDTF/OVERHEIDop.jaargang">2026</meta:user-defined>
    <meta:user-defined meta:name="OVERHEIDop.publicationIssue">371440</meta:user-defined>
    <meta:user-defined meta:name="OVERHEIDop.GmbID/DC.identifier">gmb-2026-371440</meta:user-defined>
    <meta:user-defined meta:name="OVERHEIDop.versieInformatie"/>
  </office:meta>
</office:document-meta>
</file>