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uitvoeren van snoei- en dunningswerkzaamheden aan sectie Q, nummer 2006, naast het Laga pad te Losser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uitvoeren van snoei- en dunningswerkzaamheden op een perceel kadastraal bekend als gemeente Losser, sectie Q, nummer 2006, naast het Laga pad, zaaknummer 0168Z2026003374.</text:p>
                <text:p text:style-name="al">Datum bekendmaking 30 juli 2026.</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374</meta:user-defined>
    <dc:language>nl</dc:language>
    <meta:user-defined meta:name="OVERHEIDop.locatietype/OVERHEIDop.gebiedsmarkering">Perceel</meta:user-defined>
    <meta:user-defined meta:name="DC.title">Toestemming voor het uitvoeren van snoei- en dunningswerkzaamheden aan sectie Q, nummer 2006, naast het Laga pad te Losser</meta:user-defined>
    <meta:user-defined meta:name="DCTERMS.W3CDTF/DCTERMS.available">2026-08-05</meta:user-defined>
    <meta:user-defined meta:name="DCTERMS.W3CDTF/OVERHEIDop.jaargang">2026</meta:user-defined>
    <meta:user-defined meta:name="OVERHEIDop.publicationIssue">371430</meta:user-defined>
    <meta:user-defined meta:name="OVERHEIDop.GmbID/DC.identifier">gmb-2026-371430</meta:user-defined>
    <meta:user-defined meta:name="OVERHEIDop.versieInformatie"/>
  </office:meta>
</office:document-meta>
</file>