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vangen deuren, plaatsen airco, herstellen aanpassen tuinmuur, plaatsen dakterras met erfafscheiding, Herenstraat 7 2313AD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2541</text:p>
            <text:p text:style-name="common-al">
            <text:span text:style-name="nadrukvet">Ingekomen:</text:span> 30-07-2026</text:p>
            <text:p text:style-name="common-al">
            <text:span text:style-name="nadrukvet">Locatie:</text:span> Herenstraat 7 2313AD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2541" xlink:type="simple">publicatiesomgevingsvergunningen@leiden.nl</text:a> de volgende gegevens:</text:p>
            <text:p text:style-name="common-al">-het kenmerk van de aanvraag: Z/26/4022541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142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2541</meta:user-defined>
    <meta:user-defined meta:name="DCTERMS.abstract">vervangen deuren, plaatsen airco, herstellen aanpassen tuinmuur, plaatsen dakterras met erfafscheid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rvangen deuren, plaatsen airco, herstellen aanpassen tuinmuur, plaatsen dakterras met erfafscheiding, Herenstraat 7 2313AD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7_GFO_ZAKEN_835983_Samenvatting 000|exb-2026-27721</meta:user-defined>
    <meta:user-defined meta:name="OVERHEIDop.publicationIssue">371429</meta:user-defined>
    <meta:user-defined meta:name="OVERHEIDop.GmbID/DC.identifier">gmb-2026-371429</meta:user-defined>
    <meta:user-defined meta:name="OVERHEIDop.versieInformatie"/>
  </office:meta>
</office:document-meta>
</file>