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uitbreiden van het bedrijfspand aan Kweekweg 32G, 8161PG Epe (143770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uitbreiden van het bedrijfspand aan Kweekweg 32G, 8161PG Epe. </text:p>
            <text:p text:style-name="common-al">Datum aanvraag: 30-07-2026</text:p>
            <text:p text:style-name="common-al">Zaaknummer: 1437704</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142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7767</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uitbreiden van het bedrijfspand aan Kweekweg 32G, 8161PG Epe (1437704)</meta:user-defined>
    <meta:user-defined meta:name="DCTERMS.W3CDTF/DCTERMS.available">2026-08-03</meta:user-defined>
    <meta:user-defined meta:name="DCTERMS.W3CDTF/OVERHEIDop.jaargang">2026</meta:user-defined>
    <meta:user-defined meta:name="OVERHEIDop.publicationIssue">371426</meta:user-defined>
    <meta:user-defined meta:name="OVERHEIDop.GmbID/DC.identifier">gmb-2026-371426</meta:user-defined>
    <meta:user-defined meta:name="OVERHEIDop.versieInformatie"/>
  </office:meta>
</office:document-meta>
</file>