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Vergunning geweigerd voor het plaatsen van een bots vriendelijke mast waarin een ANPR camerasysteem komt te hangen aan sectie C, nummer 1267 nabij de Poppe te Losser </text:p>
      <text:section text:name="zakelijke-mededeling_id1-3-2" text:style-name="zakelijke-mededeling">
        <text:section text:name="zakelijke-mededeling-tekst_id1-3-2-1" text:style-name="zakelijke-mededeling-tekst">
          <text:section text:name="tekst_id1-3-2-1-1" text:style-name="tekst">
            <text:p text:style-name="common-al">Woensdag 5 augustus 2026</text:p>
            <text:p text:style-name="common-al">
            <text:span text:style-name="nadrukvet">Besluit omgevingsrecht</text:span>
          </text:p>
            <text:p text:style-name="common-al">Het college van burgemeester en wethouders van Losser maakt bekend dat zij in het kader van de Wet algemene bepalingen omgevingsrecht heeft besloten:</text:p>
            <text:list text:style-name="id1-3-2-1-1-4">
              <text:list-item text:style-override="id1-3-2-1-1-4-1">
                <text:number>-</text:number>
                <text:p text:style-name="al">Een omgevingsvergunning te weigeren voor het plaatsen van een bots vriendelijke mast waarin een ANPR camerasysteem komt te hangen op een perceel kadastraal bekend als gemeente Losser, sectie C, nummer 1267 nabij de Poppe, zaaknummer 0168Z20260031278. Het gaat hierbij om een positieve weigering omdat de werkzaamheden vergunningsvrij mogen worden uitgevoerd.</text:p>
                <text:p text:style-name="al">Datum bekendmaking 23 juli 2026.</text:p>
              </text:list-item>
            </text:list>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www.rechtspraa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7142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2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2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8Z20260031278</meta:user-defined>
    <dc:language>nl</dc:language>
    <meta:user-defined meta:name="OVERHEIDop.locatietype/OVERHEIDop.gebiedsmarkering">Weg</meta:user-defined>
    <meta:user-defined meta:name="DC.title">Vergunning geweigerd voor het plaatsen van een bots vriendelijke mast waarin een ANPR camerasysteem komt te hangen aan sectie C, nummer 1267 nabij de Poppe te Losser</meta:user-defined>
    <meta:user-defined meta:name="DCTERMS.W3CDTF/DCTERMS.available">2026-08-05</meta:user-defined>
    <meta:user-defined meta:name="DCTERMS.W3CDTF/OVERHEIDop.jaargang">2026</meta:user-defined>
    <meta:user-defined meta:name="OVERHEIDop.publicationIssue">371424</meta:user-defined>
    <meta:user-defined meta:name="OVERHEIDop.GmbID/DC.identifier">gmb-2026-371424</meta:user-defined>
    <meta:user-defined meta:name="OVERHEIDop.versieInformatie"/>
  </office:meta>
</office:document-meta>
</file>