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30-07-2026 hebben wij de beslistermijn van de aanvraag omgevingsvergunning voor het omzetten van een recreatiewoning naar een reguliere woning op het adres Oude Postweg 4a 7495SC Ambt Delden verlengd. Deze aanvraag staat ingeschreven onder zaaknummer 0000109854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142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2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2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098544</meta:user-defined>
    <meta:user-defined meta:name="DCTERMS.abstract">het omzetten van een recreatiewoning naar een reguliere woning</meta:user-defined>
    <dc:language>nl</dc:language>
    <meta:user-defined meta:name="OVERHEIDop.locatietype/OVERHEIDop.gebiedsmarkering">Punt</meta:user-defined>
    <meta:user-defined meta:name="OVERHEIDop.locatietype/OVERHEIDop.gebiedsmarkering">Vlak</meta:user-defined>
    <meta:user-defined meta:name="DC.title">Op 30-07-2026 hebben wij de beslistermijn van de aanvraag omgevingsvergunning voor het omzetten van een recreatiewoning naar een reguliere woning op het adres Oude Postweg 4a 7495SC Ambt Delden verlengd. Deze aanvraag staat ingeschreven onder zaaknummer 00001098544.</meta:user-defined>
    <meta:user-defined meta:name="DCTERMS.W3CDTF/DCTERMS.available">2026-08-03</meta:user-defined>
    <meta:user-defined meta:name="DCTERMS.W3CDTF/OVERHEIDop.jaargang">2026</meta:user-defined>
    <meta:user-defined meta:name="OVERHEIDop.publicationIssue">371420</meta:user-defined>
    <meta:user-defined meta:name="OVERHEIDop.GmbID/DC.identifier">gmb-2026-371420</meta:user-defined>
    <meta:user-defined meta:name="OVERHEIDop.versieInformatie"/>
  </office:meta>
</office:document-meta>
</file>