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een loterij door de vereniging CV de Hoalthakkers op 16 augustus 2026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Aangevraagde vergunningen APV en bijzondere wetten</text:span>
          </text:p>
            <text:p text:style-name="common-al">Op grond van artikel 3 van de Wet op kansspelen is de volgende vergunning aangevraagd voor: </text:p>
            <text:list text:style-name="id1-3-2-1-1-4">
              <text:list-item text:style-override="id1-3-2-1-1-4-1">
                <text:number>–</text:number>
                <text:p text:style-name="al">Het organiseren van een loterij door de vereniging CV de Hoalthakkers op 16 augustus 2026, zaaknummer: 26Z02005.</text:p>
                <text:p text:style-name="al">Datum binnenkomst: 22 juli 2026.</text:p>
              </text:list-item>
            </text:list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6Z02005</meta:user-defined>
    <dc:language>nl</dc:language>
    <meta:user-defined meta:name="OVERHEIDop.locatietype/OVERHEIDop.gebiedsmarkering">Gemeente</meta:user-defined>
    <meta:user-defined meta:name="DC.title">Aanvraag vergunning voor het organiseren van een loterij door de vereniging CV de Hoalthakkers op 16 augustus 2026 te Loss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99</meta:user-defined>
    <meta:user-defined meta:name="OVERHEIDop.GmbID/DC.identifier">gmb-2026-371399</meta:user-defined>
    <meta:user-defined meta:name="OVERHEIDop.versieInformatie"/>
  </office:meta>
</office:document-meta>
</file>