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plaatsen van een afscheiding d.m.v. een kant en klaar haag en dubbele poort, Dorpsstraat 146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plaatsen van een afscheiding d.m.v. een kant en klaar haag en dubbele poort op het adres Dorpsstraat 146 in Krabbendijke.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De aanvraag is geregistreerd onder zaaknummer Z2026-000588.</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3 juni 2026. De gemeente Reimerswaal neemt daarover waarschijnlijk uiterlijk 29 juli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139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9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9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588</meta:user-defined>
    <meta:user-defined meta:name="DCTERMS.abstract">Voor: het plaatsen van een afscheiding d.m.v. een kant en klaar haag en dubbele poort. Locatie: Dorpsstraat 146 in Krabbendijke. Datum ontvangst: 3 juni 2026.</meta:user-defined>
    <dc:language>nl</dc:language>
    <meta:user-defined meta:name="OVERHEIDop.locatietype/OVERHEIDop.gebiedsmarkering">Vlak</meta:user-defined>
    <meta:user-defined meta:name="DC.title">Ingediende aanvraag vergunning voor het plaatsen van een afscheiding d.m.v. een kant en klaar haag en dubbele poort, Dorpsstraat 146 in Krabbendijke</meta:user-defined>
    <meta:user-defined meta:name="DCTERMS.W3CDTF/DCTERMS.available">2026-08-03</meta:user-defined>
    <meta:user-defined meta:name="DCTERMS.W3CDTF/OVERHEIDop.jaargang">2026</meta:user-defined>
    <meta:user-defined meta:name="OVERHEIDop.publicationIssue">371398</meta:user-defined>
    <meta:user-defined meta:name="OVERHEIDop.GmbID/DC.identifier">gmb-2026-371398</meta:user-defined>
    <meta:user-defined meta:name="OVERHEIDop.versieInformatie"/>
  </office:meta>
</office:document-meta>
</file>