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 nabij Sportlaan 14 Lobith, Carvium 1 Herwen, Graaf Ottoweg 91 Lobith, Burg. Habeshal ’s Gravenwaard 1a Tolkamer. het organiseren van Vakantiespelen Gelders Eiland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een besluit genomen op de aanvraag met zaaknummer Z2026-00001383 voor een evenementenvergunning op locatie nabij Sportlaan 14 Lobith, Carvium 1 Herwen, Graaf Ottoweg 91 Lobith, Burg. Habeshal ’s Gravenwaard 1a Tolkamer.. De aanvraag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anvraag APV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10 septem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7139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83</meta:user-defined>
    <dc:language>nl</dc:language>
    <meta:user-defined meta:name="OVERHEIDop.locatietype/OVERHEIDop.gebiedsmarkering">Punt</meta:user-defined>
    <meta:user-defined meta:name="DC.title">Kennisgeving besluit op aanvraag evenementenvergunning nabij Sportlaan 14 Lobith, Carvium 1 Herwen, Graaf Ottoweg 91 Lobith, Burg. Habeshal ’s Gravenwaard 1a Tolkamer. het organiseren van Vakantiespelen Gelders Eiland 202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93</meta:user-defined>
    <meta:user-defined meta:name="OVERHEIDop.GmbID/DC.identifier">gmb-2026-371393</meta:user-defined>
    <meta:user-defined meta:name="OVERHEIDop.versieInformatie"/>
  </office:meta>
</office:document-meta>
</file>