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Landgoed Twente Marathon op 10 oktober 2026 ter hoogte van de Lutterzandweg 16A te De Lut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Aangevraagde vergunningen APV en bijzondere wetten</text:span>
          </text:p>
            <text:p text:style-name="common-al">Op grond van artikel 2:24 van de Algemene Plaatselijke Verordening is de volgende vergunning aangevraagd voor: </text:p>
            <text:list text:style-name="id1-3-2-1-1-4">
              <text:list-item text:style-override="id1-3-2-1-1-4-1">
                <text:number>–</text:number>
                <text:p text:style-name="al">Het organiseren van Landgoed Twente Marathon op 10 oktober 2026, van 07:30 uur tot 21:00 uur. Start- en eindlocatie ter hoogte van de Lutterzandweg 16A, 7587 LH de Lutte, zaaknummer: 26Z01995.</text:p>
                <text:p text:style-name="al">Datum binnenkomst: 23 juli 2026.</text:p>
              </text:list-item>
            </text:list>
            <text:p text:style-name="last-al">Deze bekendmaking heeft uitsluitend een informatief karakter. Tegen een aanvraag om een vergunning kan geen bezwaar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38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8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6Z01995</meta:user-defined>
    <dc:language>nl</dc:language>
    <meta:user-defined meta:name="OVERHEIDop.locatietype/OVERHEIDop.gebiedsmarkering">Adres</meta:user-defined>
    <meta:user-defined meta:name="DC.title">Aanvraag vergunning voor het organiseren van Landgoed Twente Marathon op 10 oktober 2026 ter hoogte van de Lutterzandweg 16A te De Lutt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384</meta:user-defined>
    <meta:user-defined meta:name="OVERHEIDop.GmbID/DC.identifier">gmb-2026-371384</meta:user-defined>
    <meta:user-defined meta:name="OVERHEIDop.versieInformatie"/>
  </office:meta>
</office:document-meta>
</file>