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een functiewijziging in verband met het realiseren van een recreatiewoning op de locatie Nicolaas Beetslaan 13  te Zandvoort, ingekomen 14 juli 2026, DSO nummer 2026071400805, zaaknummer ODIJ-Z-26-185419</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een functiewijziging in verband met het realiseren van een recreatiewoning op de locatie Nicolaas Beetslaan 13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8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138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8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8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een functiewijziging in verband met het realiseren van een recreatiewoning op de locatie Nicolaas Beetslaan 13  te Zandvoort, ingekomen 14 juli 2026, DSO nummer 2026071400805, zaaknummer ODIJ-Z-26-185419</meta:user-defined>
    <meta:user-defined meta:name="DCTERMS.W3CDTF/DCTERMS.available">2026-08-03</meta:user-defined>
    <meta:user-defined meta:name="DCTERMS.W3CDTF/OVERHEIDop.jaargang">2026</meta:user-defined>
    <meta:user-defined meta:name="OVERHEIDop.publicationIssue">371382</meta:user-defined>
    <meta:user-defined meta:name="OVERHEIDop.GmbID/DC.identifier">gmb-2026-371382</meta:user-defined>
    <meta:user-defined meta:name="OVERHEIDop.versieInformatie"/>
  </office:meta>
</office:document-meta>
</file>