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uliana van Stolbergstraat 54-3 1055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en het omzetten van de zolderberging tot verblijfsruimte behorende bij de woonfunctie</text:p>
            <text:p text:style-name="common-al">Zaakadres: Juliana van Stolbergstraat 54-3 1055RN Amsterdam</text:p>
            <text:p text:style-name="common-al">Datum ontvangst: 10-07-2026</text:p>
            <text:p text:style-name="common-al">Zaaknummer: Z2026-030855</text:p>
            <text:p text:style-name="common-al">DSO-nummer: 20260710018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37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55</meta:user-defined>
    <meta:user-defined meta:name="DCTERMS.abstract">wijzigen van de brandcompartimentering en het omzetten van de zolderberging tot verblijfsruimte behorende bij de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uliana van Stolbergstraat 54-3 1055R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73</meta:user-defined>
    <meta:user-defined meta:name="OVERHEIDop.GmbID/DC.identifier">gmb-2026-371373</meta:user-defined>
    <meta:user-defined meta:name="OVERHEIDop.versieInformatie"/>
  </office:meta>
</office:document-meta>
</file>