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aanleggen van 2 tijdelijke noodleidingen t.b.v. het project Rilland-Hagedijk, Grensweg in Rilland - Koedijk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aanleggen van 2 tijdelijke noodleidingen t.b.v. het project Rilland-Hagedijk op locatie Grensweg in Rilland - Koedijk in Krabbendijke. Het betreft de volgende activiteit(en):</text:p>
            <text:list text:style-name="id1-3-2-1-1-2">
              <text:list-item text:style-override="id1-3-2-1-1-2-1">
                <text:number>•</text:number>
                <text:p text:style-name="al">uitvoeren van een werk of werkzaamheid</text:p>
              </text:list-item>
            </text:list>
            <text:p text:style-name="common-al">De aanvraag is geregistreerd onder zaaknummer Z2026-000658.</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6 juni 2026. De gemeente Reimerswaal neemt daarover waarschijnlijk uiterlijk 21 augustus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7137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37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58</meta:user-defined>
    <meta:user-defined meta:name="DCTERMS.abstract">Voor: het aanleggen van 2 tijdelijke noodleidingen t.b.v. het project Rilland-Hagedijk. Locatie: Grensweg in Rilland - Koedijk in Krabbendijke. Datum ontvangst: 26 juni 2026.</meta:user-defined>
    <dc:language>nl</dc:language>
    <meta:user-defined meta:name="OVERHEIDop.locatietype/OVERHEIDop.gebiedsmarkering">Vlak</meta:user-defined>
    <meta:user-defined meta:name="DC.title">Ingediende aanvraag vergunning voor het aanleggen van 2 tijdelijke noodleidingen t.b.v. het project Rilland-Hagedijk, Grensweg in Rilland - Koedijk in Krabbendijke</meta:user-defined>
    <meta:user-defined meta:name="DCTERMS.W3CDTF/DCTERMS.available">2026-08-03</meta:user-defined>
    <meta:user-defined meta:name="DCTERMS.W3CDTF/OVERHEIDop.jaargang">2026</meta:user-defined>
    <meta:user-defined meta:name="OVERHEIDop.publicationIssue">371372</meta:user-defined>
    <meta:user-defined meta:name="OVERHEIDop.GmbID/DC.identifier">gmb-2026-371372</meta:user-defined>
    <meta:user-defined meta:name="OVERHEIDop.versieInformatie"/>
  </office:meta>
</office:document-meta>
</file>