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tijdelijk plaatsen van noodlokalen (5 jaar) aan achter Ploegerf 1-5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30-07-2026</text:span>een omgevingsvergunning verleend. De gemeente geeft hiermee toestemming voor Het tijdelijk plaatsen van noodlokalen (5 jaar) aan achter Ploegerf 1-5 Benthuizen, geregistreerd onder nr. 0484384008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136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6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6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40084</meta:user-defined>
    <meta:user-defined meta:name="DCTERMS.abstract">Verleende vergunning voor Het tijdelijk plaatsen van noodlokalen (5 jaar) aan achter Ploegerf 1-5 Benthuizen</meta:user-defined>
    <dc:language>nl</dc:language>
    <meta:user-defined meta:name="OVERHEIDop.locatietype/OVERHEIDop.gebiedsmarkering">Vlak</meta:user-defined>
    <meta:user-defined meta:name="DC.title">Verleende vergunning voor Het tijdelijk plaatsen van noodlokalen (5 jaar) aan achter Ploegerf 1-5 Benthuizen</meta:user-defined>
    <meta:user-defined meta:name="DCTERMS.W3CDTF/DCTERMS.available">2026-08-03</meta:user-defined>
    <meta:user-defined meta:name="DCTERMS.W3CDTF/OVERHEIDop.jaargang">2026</meta:user-defined>
    <meta:user-defined meta:name="OVERHEIDop.publicationIssue">371369</meta:user-defined>
    <meta:user-defined meta:name="OVERHEIDop.GmbID/DC.identifier">gmb-2026-371369</meta:user-defined>
    <meta:user-defined meta:name="OVERHEIDop.versieInformatie"/>
  </office:meta>
</office:document-meta>
</file>