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regulier - Omgevingsvergunning - Verleend - Hanna van de Voortlaan 3 en 5 Venray; Oostsingel 15A t/m 15N (excl. I en J); 17A t/m 17R (excl. I, J, O en Q); 19A t/m 19D, 21A t/m 21R (excl. I, J, O en Q); 23A t/m 23D en 25A t/m 25R (excl. I, J, O en Q)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anna van de Voortlaan 3 en 5 Venray; Oostsingel 15A t/m 15N (excl. I en J); 17A t/m 17R (excl. I, J, O en Q); 19A t/m 19D, 21A t/m 21R (excl. I, J, O en Q); 23A t/m 23D en 25A t/m 25R (excl. I, J, O en Q) Venray </text:span>- Omgevingsvergunning - het oprichten van 64 Appartementen [Servaashof - Zuid] - zaaknummer Z2026-00005717.</text:p>
            <text:p text:style-name="common-al">Het besluit betreft de volgen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  <text:list-item text:style-override="id1-3-2-1-1-3-2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Het besluit is verzonden op 30 juli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7135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5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717</meta:user-defined>
    <meta:user-defined meta:name="DCTERMS.abstract">Betreft: Beschikking op aanvraag Omgevingsvergunning - Hanna van de Voortlaan 3 en 5 Venray; Oostsingel 15A t/m 15N (excl. I en J); 17A t/m 17R (excl. I, J, O en Q); 19A t/m 19D, 21A t/m 21R (excl. I, J, O en Q); 23A t/m 23D en 25A t/m 25R (excl. I, J, O en Q) Venray</meta:user-defined>
    <dc:language>nl</dc:language>
    <meta:user-defined meta:name="OVERHEIDop.locatietype/OVERHEIDop.gebiedsmarkering">Vlak</meta:user-defined>
    <meta:user-defined meta:name="DC.title">Besluit - regulier - Omgevingsvergunning - Verleend - Hanna van de Voortlaan 3 en 5 Venray; Oostsingel 15A t/m 15N (excl. I en J); 17A t/m 17R (excl. I, J, O en Q); 19A t/m 19D, 21A t/m 21R (excl. I, J, O en Q); 23A t/m 23D en 25A t/m 25R (excl. I, J, O en Q) Venray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1357</meta:user-defined>
    <meta:user-defined meta:name="OVERHEIDop.GmbID/DC.identifier">gmb-2026-371357</meta:user-defined>
    <meta:user-defined meta:name="OVERHEIDop.versieInformatie"/>
  </office:meta>
</office:document-meta>
</file>