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mgevingsvergunning voor de bouw een distributiecentrum met bijbehorende voorzieningen in afwijking van het omgevingsplan aan de Nijverheidstraat ongenummerd in Bemmel (kadastraal bekend gemeente Angeren, sectie C, nummers 1679 en 168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ingewaard maken bekend dat de verleende omgevingsvergunning voor het bouwen van een distributiecentrum met bijbehorende voorzieningen op het perceel Nijverheidstraat ongenummerd in Bemmel, kadastraal bekend gemeente Angeren, sectie C, nummers 1679 en 1684 ter inzage ligt. Het betreft het braakliggende terrein ten noordoosten van de Nijverheidstraat 39f-41a in Bemmel.</text:p>
            <text:p text:style-name="common-al">De aanvraag is geregistreerd onder zaaknummer ODRA23AB0812. </text:p>
            <text:p text:style-name="common-al">De omgevingsvergunning (Wabo, uitgebreide procedure) is verleend voor de volgende activiteiten: </text:p>
            <text:list text:style-name="id1-3-2-1-1-4">
              <text:list-item text:style-override="id1-3-2-1-1-4-1">
                <text:number>1.</text:number>
                <text:p text:style-name="al">het (ver)bouwen van een bouwwerk ;</text:p>
              </text:list-item>
              <text:list-item text:style-override="id1-3-2-1-1-4-2">
                <text:number>2.</text:number>
                <text:p text:style-name="al">het uitvoeren van een werk, geen gebouw zijnde of van werkzaamheden, in gevallen waarin bij een bestemmingsplan, beheersverordening, exploitatieplan of voorbereidingsbesluit is bepaald; </text:p>
              </text:list-item>
              <text:list-item text:style-override="id1-3-2-1-1-4-3">
                <text:number>3.</text:number>
                <text:p text:style-name="al">het gebruiken van gronden of bouwwerken in strijd met een bestemmingsplan, een beheersverordening, een exploitatieplan, regels gesteld door Rijk of Provincie of een voorbereidingsbesluit. </text:p>
              </text:list-item>
            </text:list>
            <text:p text:style-name="common-al">
            <text:span text:style-name="nadrukvet">Vormvrije-Mer</text:span>
          </text:p>
            <text:p text:style-name="common-al">Er is geen milieueffectrapportage noodzakelijk zoals blijkt uit de aangeleverde mer-aanmeldnotitie over het bouwen van bedrijfshallen voor een distributiecentrum. </text:p>
            <text:p text:style-name="common-al">
            <text:span text:style-name="nadrukvet">Wat is het plan? </text:span>
          </text:p>
            <text:p text:style-name="common-al">Op 1 mei 2023 heeft de gemeente een aanvraag ontvangen voor het bouwen en gebruiken van een distributiecentrum met bijbehorende voorzieningen. Het distributiecentrum heeft een oppervlakte van circa 27.800 m² en een (maximale) hoogte van 15 meter. </text:p>
            <text:p text:style-name="common-al">De aanvraag past niet in het huidige omgevingsplan maar wel in de uitwerkingsregels van het vroegere bestemmingsplan Bedrijventerreinen Veegplan, Veilingterrein. De gemeente kan alleen meewerken als wordt voldaan aan een goede ruimtelijke ordening. </text:p>
            <text:p text:style-name="common-al">
            <text:span text:style-name="nadrukvet">Hoe verloopt de procedure? </text:span>
          </text:p>
            <text:p text:style-name="common-al">Naar aanleiding van de terinzagelegging van het ontwerpbesluit zijn er geen zienswijzen ingediend. Er zijn geen wijzigingen ten opzichte van het ontwerpbesluit aangebracht. </text:p>
            <text:p text:style-name="common-al">De verleende omgevingsvergunning met de daarbij behorende stukken ligt met ingang van donderdag 6 augustus 2026 gedurende zes weken, dus tot en met woensdag 16 september 2026, ter inzage.</text:p>
            <text:p text:style-name="common-al">Voor deze aanvraag geldt de Crisis- en herstelwet. Daardoor verloopt een eventuele rechtszaak sneller. Let op: een pro forma beroep is dan niet toegestaan. </text:p>
            <text:p text:style-name="common-al">
            <text:span text:style-name="nadrukvet">Waar kunt u de stukken bekijken? </text:span>
          </text:p>
            <text:p text:style-name="common-al">Vanaf donderdag 6 augustus 2026 liggen de stukken zes weken ter inzage.</text:p>
            <text:p text:style-name="common-al">Online via: </text:p>
            <text:p text:style-name="common-al">
            <text:a xlink:href="https://omgevingswet.overheid.nl/regels-op-de-kaart/zoeken/locatie?regelsandere=regels" xlink:type="simple">Zoeken - Regels op de kaart - Omgevingsloket</text:a>
          </text:p>
            <text:p text:style-name="common-al">Zoeken op plannaam NL.IMRO.1705.341-VG01.</text:p>
            <text:p text:style-name="common-al">De Omgevingsdienst Groene Metropool kan op verzoek de stukken digitaal verstrekken. Neem daarvoor contact op met de Omgevingsdienst Groene Metropool via telefoonnummer 026 – 377 16 00 (lokaal tarief) of digitaal via <text:a xlink:href="https://www.odgroenemetropool.nl/" xlink:type="simple">Samen werken aan een gezonde en veilige leefomgeving | Omgevingsdienst Groene Metropool</text:a>.</text:p>
            <text:p text:style-name="common-al">
            <text:span text:style-name="nadrukvet">Beroep</text:span> </text:p>
            <text:p text:style-name="common-al">Tegen deze beschikking kan beroep worden ingesteld tot en met woensdag 16 september 2026 bij:</text:p>
            <text:p text:style-name="common-al">Rechtbank Gelderland, Team Bestuursrecht, Postbus 9030, 6800 EM Arnhem. </text:p>
            <text:p text:style-name="common-al">Deze mogelijkheid staat open voor belanghebbenden, waaronder de aanvrager of derde-belanghebbenden, indieners van een zienswijze en voor een ieder die kan aantonen dat hij redelijkerwijs niet in staat is geweest om zijn zienswijze tegen de ontwerpvergunning naar voren te brengen. </text:p>
            <text:p text:style-name="common-al">U kunt uw beroepschrift digitaal indienen via https://mijn.rechtspraak.nl/start/burger. Degene die beroep heeft ingesteld kan (voor schorsing van de inwerkingtreding van het besluit) tevens een verzoek om voorlopige voorziening indienen bij de voorzieningenrechter van Rechtbank Gelderland, Team bestuursrecht, Postbus 9030, 6800 EM Arnhem. </text:p>
            <text:p text:style-name="common-al">Voor de mogelijkheid om digitaal een verzoek om voorlopige voorziening in te dienen, kunt u kijken op https://mijn.rechtspraak.nl/start/burger. Voor het in behandeling nemen van zowel het beroep als de voorlopige voorziening vraagt de rechtbank betaling van griffierech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emmel, 30 juli 2026</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13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A23AB0812</meta:user-defined>
    <meta:user-defined meta:name="DCTERMS.abstract">Omgevingsvergunning</meta:user-defined>
    <dc:language>nl</dc:language>
    <meta:user-defined meta:name="OVERHEIDop.locatietype/OVERHEIDop.gebiedsmarkering">Punt</meta:user-defined>
    <meta:user-defined meta:name="DC.title">Omgevingsvergunning voor de bouw een distributiecentrum met bijbehorende voorzieningen in afwijking van het omgevingsplan aan de Nijverheidstraat ongenummerd in Bemmel (kadastraal bekend gemeente Angeren, sectie C, nummers 1679 en 1684)</meta:user-defined>
    <meta:user-defined meta:name="DCTERMS.W3CDTF/DCTERMS.available">2026-08-05</meta:user-defined>
    <meta:user-defined meta:name="DCTERMS.W3CDTF/OVERHEIDop.jaargang">2026</meta:user-defined>
    <meta:user-defined meta:name="OVERHEIDop.publicationIssue">371356</meta:user-defined>
    <meta:user-defined meta:name="OVERHEIDop.GmbID/DC.identifier">gmb-2026-371356</meta:user-defined>
    <meta:user-defined meta:name="OVERHEIDop.versieInformatie"/>
  </office:meta>
</office:document-meta>
</file>