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planten van bos aan sectie D, nummer 4614 aan de Austweg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Aanplanten van bos op een perceel kadastraal bekend als gemeente Losser, sectie D, nummer 4614 aan de Austweg, zaaknummer 0168Z2026003373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168Z2026003373</meta:user-defined>
    <dc:language>nl</dc:language>
    <meta:user-defined meta:name="OVERHEIDop.locatietype/OVERHEIDop.gebiedsmarkering">Perceel</meta:user-defined>
    <meta:user-defined meta:name="DC.title">Aanvraag vergunning voor het aanplanten van bos aan sectie D, nummer 4614 aan de Austweg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54</meta:user-defined>
    <meta:user-defined meta:name="OVERHEIDop.GmbID/DC.identifier">gmb-2026-371354</meta:user-defined>
    <meta:user-defined meta:name="OVERHEIDop.versieInformatie"/>
  </office:meta>
</office:document-meta>
</file>