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woning aan Tuinstraat 1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<text:span text:style-name="nadrukvet">5 augustus 2026</text:span>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Verbouwen van de woning op het adres Tuinstraat 1, 7581 CB Losser, zaaknummer 0168Z2026003292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292</meta:user-defined>
    <dc:language>nl</dc:language>
    <meta:user-defined meta:name="OVERHEIDop.locatietype/OVERHEIDop.gebiedsmarkering">Adres</meta:user-defined>
    <meta:user-defined meta:name="DC.title">Aanvraag vergunning voor het verbouwen van de woning aan Tuinstraat 1 te Loss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45</meta:user-defined>
    <meta:user-defined meta:name="OVERHEIDop.GmbID/DC.identifier">gmb-2026-371345</meta:user-defined>
    <meta:user-defined meta:name="OVERHEIDop.versieInformatie"/>
  </office:meta>
</office:document-meta>
</file>