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Wanddoorbraak begane grond tussen keuken/ woonkamer/kamer - Van Zuylen van Nijeveltstraat 6, Wassenaar - Z/26/1131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158</text:p>
            <text:p text:style-name="common-al">Ontvangstdatum: 30 juli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7133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3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3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597</meta:user-defined>
    <meta:user-defined meta:name="DCTERMS.abstract">Gemeente Wassenaar - aangevraagde omgevingsvergunning: Wanddoorbraak begane grond tussen keuken/ woonkamer/kamer - Van Zuylen van Nijeveltstraat 6, Wassenaar - Z/26/113158</meta:user-defined>
    <dc:language>nl</dc:language>
    <meta:user-defined meta:name="OVERHEIDop.locatietype/OVERHEIDop.gebiedsmarkering">Adres</meta:user-defined>
    <meta:user-defined meta:name="DC.title">Gemeente Wassenaar - aangevraagde omgevingsvergunning: Wanddoorbraak begane grond tussen keuken/ woonkamer/kamer - Van Zuylen van Nijeveltstraat 6, Wassenaar - Z/26/113158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335</meta:user-defined>
    <meta:user-defined meta:name="OVERHEIDop.GmbID/DC.identifier">gmb-2026-371335</meta:user-defined>
    <meta:user-defined meta:name="OVERHEIDop.versieInformatie"/>
  </office:meta>
</office:document-meta>
</file>