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Realiseren terrasoverkapping  en met 3 zijden open en lamellendak aan de achtergevel van de vrijstaande woning. - Schouwweg 17, Wassenaar - Z/26/113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155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133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96</meta:user-defined>
    <meta:user-defined meta:name="DCTERMS.abstract">Gemeente Wassenaar - aangevraagde omgevingsvergunning: Realiseren terrasoverkapping  en met 3 zijden open en lamellendak aan de achtergevel van de vrijstaande woning. - Schouwweg 17, Wassenaar - Z/26/113155</meta:user-defined>
    <dc:language>nl</dc:language>
    <meta:user-defined meta:name="OVERHEIDop.locatietype/OVERHEIDop.gebiedsmarkering">Adres</meta:user-defined>
    <meta:user-defined meta:name="DC.title">Gemeente Wassenaar - aangevraagde omgevingsvergunning: Realiseren terrasoverkapping  en met 3 zijden open en lamellendak aan de achtergevel van de vrijstaande woning. - Schouwweg 17, Wassenaar - Z/26/113155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34</meta:user-defined>
    <meta:user-defined meta:name="OVERHEIDop.GmbID/DC.identifier">gmb-2026-371334</meta:user-defined>
    <meta:user-defined meta:name="OVERHEIDop.versieInformatie"/>
  </office:meta>
</office:document-meta>
</file>