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creëren van kleinschalige horeca, Stationsweg 23 in Kruiningen</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creëren van kleinschalige horeca op het adres Stationsweg 23 in Kruiningen.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692.</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9 juli 2026. De gemeente Reimerswaal neemt daarover waarschijnlijk uiterlijk 3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132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2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2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692</meta:user-defined>
    <meta:user-defined meta:name="DCTERMS.abstract">Voor: het creëren van kleinschalige horeca. Locatie: Stationsweg 23 in Kruiningen. Datum ontvangst: 9 juli 2026.</meta:user-defined>
    <dc:language>nl</dc:language>
    <meta:user-defined meta:name="OVERHEIDop.locatietype/OVERHEIDop.gebiedsmarkering">Vlak</meta:user-defined>
    <meta:user-defined meta:name="DC.title">Ingediende aanvraag vergunning voor het creëren van kleinschalige horeca, Stationsweg 23 in Kruiningen</meta:user-defined>
    <meta:user-defined meta:name="DCTERMS.W3CDTF/DCTERMS.available">2026-08-03</meta:user-defined>
    <meta:user-defined meta:name="DCTERMS.W3CDTF/OVERHEIDop.jaargang">2026</meta:user-defined>
    <meta:user-defined meta:name="OVERHEIDop.publicationIssue">371322</meta:user-defined>
    <meta:user-defined meta:name="OVERHEIDop.GmbID/DC.identifier">gmb-2026-371322</meta:user-defined>
    <meta:user-defined meta:name="OVERHEIDop.versieInformatie"/>
  </office:meta>
</office:document-meta>
</file>