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d2fcb2b0-cb65-4200-9892-f337261cf785.png" manifest:media-type="image/png"/>
  <manifest:file-entry manifest:full-path="Pictures/Schermafbeelding2026-07-30153033iab2b9a07-6247-42f5-ae78-b91da79d2971.png" manifest:media-type="image/png"/>
  <manifest:file-entry manifest:full-path="Pictures/2i9b2a4c01-64d0-4a53-b616-e69815f759f4.png" manifest:media-type="image/png"/>
  <manifest:file-entry manifest:full-path="Pictures/Schermafbeelding2026-07-30153310iaeeaf931-9233-4677-873b-ef4fdcb51d33.png" manifest:media-type="image/png"/>
  <manifest:file-entry manifest:full-path="Pictures/21id7938c5d-7159-459f-a4fb-e97ebd0fbb7c.png" manifest:media-type="image/png"/>
  <manifest:file-entry manifest:full-path="Pictures/124i934bcd9d-bdb9-46de-890d-22f0dc02d82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1-1-7-8">
      <text:list-level-style-bullet text:bullet-char="•" text:level="1">
        <style:list-level-properties text:min-label-width="10mm"/>
      </text:list-level-style-bullet>
    </text:list-style>
    <text:list-style style:name="id1-3-2-1-1-7-9">
      <text:list-level-style-bullet text:bullet-char="•" text:level="1">
        <style:list-level-properties text:min-label-width="10mm"/>
      </text:list-level-style-bullet>
    </text:list-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3-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3-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3-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3-3">
      <text:list-level-style-bullet style:num-suffix=""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13-5">
      <text:list-level-style-bullet text:bullet-char="•" text:level="1">
        <style:list-level-properties text:min-label-width="10mm"/>
      </text:list-level-style-bullet>
    </text:list-style>
    <text:list-style style:name="id1-3-2-1-1-13-6">
      <text:list-level-style-bullet text:bullet-char="•" text:level="1">
        <style:list-level-properties text:min-label-width="10mm"/>
      </text:list-level-style-bullet>
    </text:list-style>
    <text:list-style style:name="id1-3-2-1-1-13-7">
      <text:list-level-style-bullet text:bullet-char="•" text:level="1">
        <style:list-level-properties text:min-label-width="10mm"/>
      </text:list-level-style-bullet>
    </text:list-style>
    <text:list-style style:name="id1-3-2-1-1-13-8">
      <text:list-level-style-bullet text:bullet-char="•" text:level="1">
        <style:list-level-properties text:min-label-width="10mm"/>
      </text:list-level-style-bullet>
    </text:list-style>
    <text:list-style style:name="id1-3-2-1-1-13-9">
      <text:list-level-style-bullet text:bullet-char="•" text:level="1">
        <style:list-level-properties text:min-label-width="10mm"/>
      </text:list-level-style-bullet>
    </text:list-style>
    <text:list-style style:name="id1-3-2-1-1-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4-11">
      <text:list-level-style-bullet text:bullet-char="•" text:level="1">
        <style:list-level-properties text:min-label-width="10mm"/>
      </text:list-level-style-bullet>
    </text:list-style>
    <text:list-style style:name="id1-3-2-4-11-1">
      <text:list-level-style-bullet text:bullet-char="•" text:level="1">
        <style:list-level-properties text:min-label-width="10mm"/>
      </text:list-level-style-bullet>
    </text:list-style>
    <text:list-style style:name="id1-3-2-4-11-2">
      <text:list-level-style-bullet text:bullet-char="•" text:level="1">
        <style:list-level-properties text:min-label-width="10mm"/>
      </text:list-level-style-bullet>
    </text:list-style>
    <text:list-style style:name="id1-3-2-4-11-3">
      <text:list-level-style-bullet text:bullet-char="•" text:level="1">
        <style:list-level-properties text:min-label-width="10mm"/>
      </text:list-level-style-bullet>
    </text:list-style>
    <text:list-style style:name="id1-3-2-4-11-4">
      <text:list-level-style-bullet text:bullet-char="•" text:level="1">
        <style:list-level-properties text:min-label-width="10mm"/>
      </text:list-level-style-bullet>
    </text:list-style>
    <text:list-style style:name="id1-3-2-4-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 Verkeersbesluit voor het instellen van een parkeersverbodszone, een 30 km/h-zone, een geslotenverklaring voor langzaam verkeer, een schoolzone en een Kiss&amp;Ride strook aan Park Vredenburgh te Waddinxveen </text:p>
      <text:section text:name="regeling_id1-3-2" text:style-name="regeling">
        <text:section text:name="aanhef_id1-3-2-1" text:style-name="aanhef">
          <text:section text:name="considerans_id1-3-2-1-1" text:style-name="considerans">
            <text:p text:style-name="considerans.al">
            <text:span text:style-name="nadrukvet">1. </text:span>
            <text:span text:style-name="nadrukvet">Aanleiding</text:span>
          </text:p>
            <text:p text:style-name="considerans.al">Op 31 augustus 2026 opent de christelijke basisschool (CBS) TOV haar deuren aan Waterland 1 in Park Vredenburgh te Waddinxveen. Dit is een school met ongeveer 500 leerlingen die vooralsnog allemaal de Zuidelijke Rondweg moeten oversteken. In Park Vredenburgh komen echter ook een groot aantal woningen en wordt de school voorzien van een kiss&amp;ride strook. Het langzaam verkeer mag alleen oversteken via de al aanwezige Geregelde Oversteek Plaats (GOP) en dus moet voorkomen worden dat langzaam verkeer via de andere twee aansluitingen van Park Vredenburgh op de Zuidelijke Rondweg terecht komt. Parkeren mag in Park Vredenburgh alleen in de vakken, dus moet voorkomen worden dat men langs de weg gaat parkeren. Daarnaast is er sprake van een woonwijk en een school dus de maximumsnelheid moet voldoen aan de verblijfskwaliteit. </text:p>
            <text:p text:style-name="considerans.al">
            <text:span text:style-name="nadrukvet">2. </text:span>
            <text:span text:style-name="nadrukvet">Juridische grondslag</text:span>
          </text:p>
            <text:p text:style-name="considerans.al">Op grond van artikel 18, eerste lid onder d, van de Wegenverkeerswet 1994 is het college van burgemeester en wethouders bevoegd tot het nemen van verkeersbesluiten. Op grond van de Mandaten- en Volmachtenregeling Waddinxveen 2025 heeft het college van burgemeester en wethouders de bevoegdheid tot het nemen van verkeersbesluiten gemandateerd aan de directeur/manager van de afdeling Leefomgeving.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 </text:p>
            <text:p text:style-name="considerans.al">
            <text:span text:style-name="nadrukvet">3. </text:span>
            <text:span text:style-name="nadrukvet">Motivering en belangenafweging</text:span>
          </text:p>
            <text:p text:style-name="considerans.al">Overwegende dat:</text:p>
            <text:list text:style-name="id1-3-2-1-1-7">
              <text:list-item text:style-override="id1-3-2-1-1-7-1">
                <text:number>•</text:number>
                <text:p text:style-name="al">de wijk Park Vredenburgh is gelegen binnen de bebouwde kom van Waddinxveen;</text:p>
              </text:list-item>
              <text:list-item text:style-override="id1-3-2-1-1-7-2">
                <text:number>•</text:number>
                <text:p text:style-name="al">de toegang tot het schoolplein van de Christelijke Basis School TOV (verder school) van twee zijden bereikbaar is;</text:p>
              </text:list-item>
              <text:list-item text:style-override="id1-3-2-1-1-7-3">
                <text:number>•</text:number>
                <text:p text:style-name="al">veel kinderen door hun ouders/verzorgers met de auto worden gebracht en gehaald;</text:p>
              </text:list-item>
              <text:list-item text:style-override="id1-3-2-1-1-7-4">
                <text:number>•</text:number>
                <text:p text:style-name="al">dit onoverzichtelijke situaties oplevert door parkerende voertuigen en de vele fietsers in de directe omgeving van de school;</text:p>
              </text:list-item>
              <text:list-item text:style-override="id1-3-2-1-1-7-5">
                <text:number>•</text:number>
                <text:p text:style-name="al">sommige ouders van schoolgaande kinderen samen met hun kinderen de school in gaan;</text:p>
              </text:list-item>
              <text:list-item text:style-override="id1-3-2-1-1-7-6">
                <text:number>•</text:number>
                <text:p text:style-name="al">er voldoende parkeerplaatsen in de gehele wijk Park Vredenburgh aanwezig zijn en voorkomen moet worden dat men ook nog langs de straat gaat parkeren;</text:p>
              </text:list-item>
              <text:list-item text:style-override="id1-3-2-1-1-7-7">
                <text:number>•</text:number>
                <text:p text:style-name="al">de twee in- en uitgangen van de wijk aansluiten op de Zuidelijke Rondweg en daar langzaam verkeer ongewenst is, daar is een aparte langzaam verkeeroversteek voor (GOP);</text:p>
              </text:list-item>
              <text:list-item text:style-override="id1-3-2-1-1-7-8">
                <text:number>•</text:number>
                <text:p text:style-name="al">de maximumsnelheid in deze wijk laag moet zijn, er is hier alleen sprake van verblijven;</text:p>
              </text:list-item>
              <text:list-item text:style-override="id1-3-2-1-1-7-9">
                <text:number>•</text:number>
                <text:p text:style-name="al">hiermee de veiligheid, de leefbaarheid en de vrijheid van het verkeer zoveel mogelijk worden gewaarborgd.</text:p>
              </text:list-item>
            </text:list>
            <text:p text:style-name="considerans.al">Vanwege de voorgaande overwegingen is het gewenst om in de wijk Park Vredenburgh (zie hiervoor de bebordingstekeningen) de volgende verkeersmaatregelen in te stellen:</text:p>
            <text:list text:style-name="id1-3-2-1-1-9">
              <text:list-item text:style-override="id1-3-2-1-1-9-1">
                <text:number>1.</text:number>
                <text:p text:style-name="al">een parkeerverbodszone;</text:p>
              </text:list-item>
              <text:list-item text:style-override="id1-3-2-1-1-9-2">
                <text:number>2.</text:number>
                <text:p text:style-name="al">een zone 30 km/h;</text:p>
              </text:list-item>
              <text:list-item text:style-override="id1-3-2-1-1-9-3">
                <text:number>3.</text:number>
                <text:p text:style-name="al">bij de twee uitgangen naar de Zuidelijke Rondweg een geslotenverklaring voor voetgangers en (brom-) fietsers om gebruik te maken van de Zuidelijke Rondweg.</text:p>
              </text:list-item>
            </text:list>
            <text:p text:style-name="considerans.al">Aanvullend op deze verkeersmaatregelen worden de volgende maatregelen aangebracht:</text:p>
            <text:list text:style-name="id1-3-2-1-1-11">
              <text:list-item text:style-override="id1-3-2-1-1-11-1">
                <text:number>1.</text:number>
                <text:p text:style-name="al">een schoolzone;</text:p>
              </text:list-item>
              <text:list-item text:style-override="id1-3-2-1-1-11-2">
                <text:number>2.</text:number>
                <text:p text:style-name="al">een kiss&amp;ride strook (parkeerverbod gedurende bepaalde tijden, daarbuiten gewone parkeerplaatsen);</text:p>
              </text:list-item>
              <text:list-item text:style-override="id1-3-2-1-1-11-3">
                <text:number>3.</text:number>
                <text:p text:style-name="al">het aanbrengen van fysieke verkeersmaatregelen (inritconstructies, plateaus en drempels) om enerzijds de voorrang te regelen en anderzijds de snelheid van het gemotoriseerde verkeer te remmen.</text:p>
              </text:list-item>
            </text:list>
            <text:p text:style-name="considerans.al">Aan het besluit tot het invoeren van een parkeerverbodszone, een zone 30 km/h en een geslotenverklaring voor voetgangers en (brom-)fietsers om gebruik te maken van de Zuidelijke Rondweg, liggen de volgende belangenafwegingen ten grondslag:</text:p>
            <text:list text:style-name="id1-3-2-1-1-13">
              <text:list-item text:style-override="id1-3-2-1-1-13-1">
                <text:number>•</text:number>
                <text:p text:style-name="al">
                <text:span text:style-name="nadrukondlijn">Aanleiding:</text:span> De verkeersveiligheid in Park Vredenburgh wordt door de komst van de school en de woningen onvoldoende gewaarborgd. Ter hoogte van de school is er sprake van een hoge concentratie kwetsbare verkeersdeelnemers tijdens de haal- en brengtijden. Deze kwetsbare verkeersdeelnemers worden zowel met de auto als met de fiets gebracht en gehaald. Wellicht komen de leerlingen van de groepen 7 en 8 zelfstandig naar school en gaan ook weer alleen naar huis. Tegelijkertijd gaan rond de brengtijden van de school de meeste mensen ook naar hun werk met zowel de auto als (brom-)fiets. Hierdoor ontstaat er in een relatief klein gebied rondom de school een grote concentratie van langzaam en gemotoriseerd verkeer.</text:p>
              </text:list-item>
              <text:list-item text:style-override="id1-3-2-1-1-13-2">
                <text:number>•</text:number>
                <text:p text:style-name="al">
                <text:span text:style-name="nadrukondlijn">Doel </text:span>(artikel 2, lid 1 van de WVW1994)<text:span text:style-name="nadrukondlijn">:</text:span></text:p>
                <text:list text:style-name="id1-3-2-1-1-13-2-3">
                  <text:list-item text:style-override="id1-3-2-1-1-13-2-3-1">
                    <text:number>o</text:number>
                    <text:p text:style-name="al">Het verzekeren van de veiligheid op de weg;</text:p>
                  </text:list-item>
                  <text:list-item text:style-override="id1-3-2-1-1-13-2-3-2">
                    <text:number>o</text:number>
                    <text:p text:style-name="al">Het beschermen van weggebruikers en passagiers;</text:p>
                  </text:list-item>
                  <text:list-item text:style-override="id1-3-2-1-1-13-2-3-3">
                    <text:number>o</text:number>
                    <text:p text:style-name="al">Het instand houden van de weg en het waarborgen van de bruikbaarheid daarvan;</text:p>
                  </text:list-item>
                  <text:list-item text:style-override="id1-3-2-1-1-13-2-3-4">
                    <text:number>o</text:number>
                    <text:p text:style-name="al">Het zoveel mogelijk waarborgen van de vrijheid van het verkeer.</text:p>
                  </text:list-item>
                </text:list>
              </text:list-item>
              <text:list-item text:style-override="id1-3-2-1-1-13-3">
                <text:number/>
                <text:p text:style-name="al">Om deze vier doelen te behalen verhogen we de verkeersveiligheid door het afdwingen van een lagere rijsnelheid in de wijk Park Vredenburgh, realiseren we daarnaast een schoolzone, leggen we een kiss&amp;ride strook aan én passen we fysieke snelheidremmende maatregelen toe in de vorm van inritconstructies bij de in- en uitgangen van de wijk naar de Zuidelijke Rondweg. Om het parkeren te reguleren wordt dit alleen toegestaan in de vakken door in de wijk een parkeerverbodszone in te stellen. Als laatste willen we voorkomen dat langzaam verkeer (voetgangers en (brom-)fietsers) de Zuidelijke Rondweg opgaan en dus zorgen we voor een geslotenverklaring voor langzaam verkeer bij deze twee kruispunten van Waterland met de Zuidelijke Rondweg. Voor het oversteken van langzaam verkeer is al eerder een besluit genomen over het plaatsen van een geregelde oversteekplaats (GOP) voor (brom-)fietsers en voetgangers. Tevens is daarin voor de fietsers ter hoogte van de GOP het begin en einde van een (brom-) fietspad ingesteld en voor het geval dat de GOP (’s avonds laat en ’s nachts of bij storingen) niet werkt, is een voorrangsregeling ingesteld op het (brom-)fietspad. Voetgangers moeten bij het niet werken van de GOP automatisch voorrang verlenen aan het gemotoriseerde verkeer op de Zuidelijke Rondweg.</text:p>
              </text:list-item>
              <text:list-item text:style-override="id1-3-2-1-1-13-4">
                <text:number>•</text:number>
                <text:p text:style-name="al">
                <text:span text:style-name="nadrukondlijn">Maatregelen:</text:span> Hoe halen we deze doelen? Door het instellen van een schoolzone rondom de school, een zone 30 km/h, het aanleggen van snelheidremmende plateaus/drempels in de wijk en twee uitritconstructies bij de aansluitingen op de Zuidelijke Rondweg, het instellen van een parkeerverbodszone, het instellen van een kiss&amp;ride strook voor de school en het instellen van een geslotenverklaring voor langzaam verkeer (voetgangers en (brom-)fietsers) om de Zuidelijke Rondweg op de gaan.</text:p>
              </text:list-item>
              <text:list-item text:style-override="id1-3-2-1-1-13-5">
                <text:number>•</text:number>
                <text:p text:style-name="al">
                <text:span text:style-name="nadrukondlijn">Belangenafweging 1:</text:span> De veiligheid in de wijk Park Vredenburgh met daarbij de school weegt zwaarder dan de doorstroming in de wijk voor het gemotoriseerde verkeer. De fysieke maatregelen, de schoolzone, de zone 30 km/h én de kiss&amp;ride strook zijn noodzakelijk om de naleving van de maximumsnelheid en een veilige omgeving bij de school te garanderen.</text:p>
              </text:list-item>
              <text:list-item text:style-override="id1-3-2-1-1-13-6">
                <text:number>•</text:number>
                <text:p text:style-name="al">
                <text:span text:style-name="nadrukondlijn">Belangenafweging 2:</text:span> Om te voorkomen dat nood- en hulpdiensten en lijnbussen in de knel komen qua doorstroming, is er in de al geraliseerde GOP Kar (korte afstands radio) opgenomen, zodat zowel de nood- en hulpdiensten als de lijnbussen zich op afstand al aan kunnen melden en tijdig groen licht krijgen. Vooral voor de nood- en hulpdiensten betekent dit dat zij toch snel naar de wijk Park Vredenburgh kunnen komen bij calamiteiten.</text:p>
              </text:list-item>
              <text:list-item text:style-override="id1-3-2-1-1-13-7">
                <text:number>•</text:number>
                <text:p text:style-name="al">
                <text:span text:style-name="nadrukondlijn">Belangenafweging 3:</text:span> Om overlast voor omwonenden te voorkomen zijn bij de GOP de rateltikkers bij de voetgangerslichten niet permanent in werking, maar worden ingeschakeld bij de aanvraag als iemand op de knop drukt. Dit is ook veiliger voor degenen die de knop gebruikt, die weet gelijk dat hij/zij zich heeft aangemeld en dat groen licht aanstaande is.</text:p>
              </text:list-item>
              <text:list-item text:style-override="id1-3-2-1-1-13-8">
                <text:number>•</text:number>
                <text:p text:style-name="al">
                <text:span text:style-name="nadrukondlijn">Belangenafweging 4:</text:span> De kiss&amp;ride strook voor de school is voorzien van 10 parkeerplaatsen waar ouders/verzorgers veilig de kinderen weg kunnen brengen en op kunnen halen. Om te voorkomen dat er tijdens de haal- en brengtijden van de school permanent op deze parkeerplaatsen wordt geparkeerd, is de kiss&amp;ride strook in werking van maandag t/m vrijdag van 08.00 – 09.00 h en van 13.30 – 14.30 h. Buiten deze dagen en tijden zijn deze plekken gewoon beschikbaar om op te parkeren.</text:p>
              </text:list-item>
              <text:list-item text:style-override="id1-3-2-1-1-13-9">
                <text:number>•</text:number>
                <text:p text:style-name="al">
                <text:span text:style-name="nadrukondlijn">Belangenafweging 5:</text:span> Er is een langzaam verkeer oversteek in de vorm van een GOP. Om te voorkomen dat langzaam verkeer bij de andere twee in- en uitgangen van de wijk de Zuidelijke Rondweg opgaan en ze daarmee hun eigen veiligheid in gevaar brengen, wordt bij deze in- en uitgangen van de wijk een geslotenverklaring voor langzaam verkeer ingesteld.</text:p>
              </text:list-item>
            </text:list>
            <text:p text:style-name="considerans.al">
            <text:span text:style-name="nadrukvet">4. Overleg en advies politie </text:span>
          </text:p>
            <text:p text:style-name="considerans.al">Overeenkomstig artikel 24 van het Besluit Adminstratieve Bepalingen inzake het Wegverkeer (BABW) is overleg gevoerd met de verkeersadviseur en tevens gemandateerde van de politie-eenheid Den Haag. De politie heeft een overwegend positief uitgebracht over deze gecombineerde verkeersmaatregelen.</text:p>
            <text:p text:style-name="considerans.al">Motivering advies:</text:p>
            <text:list text:style-name="id1-3-2-1-1-17">
              <text:list-item text:style-override="id1-3-2-1-1-17-1">
                <text:number>a.</text:number>
                <text:p text:style-name="al">De politie adviseert positief op de punten 1, 2 en 3 van het voorgenomen verkeersbesluit. </text:p>
              </text:list-item>
              <text:list-item text:style-override="id1-3-2-1-1-17-2">
                <text:number>b.</text:number>
                <text:p text:style-name="al">De aanvullende maatregelen 1 en 2 zijn niet verkeersbesluit plichtig waarbij ik opmerk dat de borden L52, inclusief de onderborden niet handhaafbaar zijn;</text:p>
              </text:list-item>
              <text:list-item text:style-override="id1-3-2-1-1-17-3">
                <text:number>c.</text:number>
                <text:p text:style-name="al">De inritconstructies genoemd in punt 3 van de aanvullende maatregelen kan in verband met de gekozen verkeerskundige keuzes rekenen op een negatief advies van de politie. Dit heeft te maken met het volgende: voor wat betreft de naastgelegen Zuidelijke Rondweg, welke een hoge verkeersintensiteit heeft, heb ik in een mail aan de gemeente mijn zorgen geuit over de toegepaste toegang tot de naastgelegen wijken middels een inritconstructie. Een inritconstructie direct aansluiten op een doorgaande drukke weg zal tijdens verkeersintensieve momenten zorgen voor congestie bij het afslaan, in- en uitrijden. Tevens heb ik niet ingestemd met het ontwerp en categorisering van de Zuidelijke Rondweg zelf. Gezien de verwachte vele haal- en brengbewegingen bij de lagere school in de wijk Park Vredenbrugh voorzie ik in de spits congestie op de Zuidelijke Rondweg en in de wijk Park Vredenburgh. Mijns inziens had voor alle aansluitingen op de Zuidelijke Rondweg gekozen moeten worden voor een poortconstructie of een andere overgang van regime/ functie;</text:p>
              </text:list-item>
              <text:list-item text:style-override="id1-3-2-1-1-17-4">
                <text:number>d.</text:number>
                <text:p text:style-name="al">De politie is bij de totstandkoming van het ontwerp van de wijk Park Vredenburgh en de Zuidelijke Rondweg niet betrokken geweest en heeft daar dus ook niet goedkeuring op gegeven. De politie heeft het definitieve ontwerp niet ontvangen en heeft deze dus ook niet kunnen beoordelen. In die zin is er bij de totstandkoming van het ontwerp en dit bijbehorende besluit geen overleg volgens artikel 24 BABW geweest.</text:p>
              </text:list-item>
            </text:list>
            <text:p text:style-name="considerans.al">De gemeente Waddinxveen wijkt van dit advies af vanwege de volgende punten:</text:p>
            <text:p text:style-name="considerans.al">Ad.a. dit is positief, dus wijken we niet vanaf.</text:p>
            <text:p text:style-name="considerans.al">Ad.b. het klopt dat de borden L52 geen juridische status hebben en er dus niet op kan worden gehandhaafd.</text:p>
            <text:p text:style-name="considerans.al">Ad.c. het klopt dat hier gekozen is voor inritconstructies in plaats van een poort. Dit heeft te maken met het feit dat de wijk Park Vredenburgh aan de andere zijde van de Zuidelijke Rondweg ligt én daar de school is gesitueerd. Vanwege de motie van de gemeenteraad heeft de gemeente er alles aan gedaan om een veilige oversteek en veilige voorzieningen bij de entrees van de wijk te realiseren.</text:p>
            <text:p text:style-name="considerans.al">Ad.d. het klopt dat de politie nog geen definitief ontwerp heeft gezien van de inrichting van de wijk Park Vredenburgh. Daar zijn namelijk nog geen bestekstekeningen van. Eerst moeten de woningen worden gebouwd en dan pas komt de definitieve inrichting. Echter we moeten nu wel zorgen voor het borgen van de verkeersveiligheid door het nemen van de noodzakelijke verkeersmaatregelen.</text:p>
            <text:p text:style-name="considerans.al">
            <text:span text:style-name="nadrukvet">5. Bekendmaking en inzien</text:span>
          </text:p>
            <text:p text:style-name="considerans.al">Het verkeersbesluit en de situatietekening met de genoemde bebording kunt u vanaf woensdag 5 augustus t/m dinsdag 16 september 2026 inzien via <text:a xlink:href="http://www.officielebekendmakingen.nl" xlink:type="simple"><text:span text:style-name="nadrukondlijn">www.officielebekendmakingen.nl</text:span></text:a>. Daarnaast wordt het besluit gepubliceerd in het Gemeenteblad en op de gemeentepagina van het Hart van Holland. Wilt u het besluit op het gemeentehuis inzien? Kom dan langs tijdens de openingstijden van het gemeentehuis.</text:p>
            <text:p text:style-name="considerans.al">Tegen dit besluit kunt u bezwaar maken (zie hiervoor het kader “Bezwaar en Beroep”).</text:p>
            <text:p text:style-name="considerans_bottom"/>
          </text:section>
          <text:section text:name="afkondiging_id1-3-2-1-2" text:style-name="afkondiging">
            <text:p text:style-name="afkondiging_top"/>
            <text:p text:style-name="al">
            <text:span text:style-name="nadrukvet">6. Besluit</text:span>
          </text:p>
          </text:section>
        </text:section>
        <text:section text:name="regeling-tekst_id1-3-2-2" text:style-name="regeling-tekst">
          <text:section text:name="tekst_id1-3-2-2-1" text:style-name="tekst">
            <text:p text:style-name="common-al">Het college van burgemeester en wethouders besluit om op grond van vorenstaande overwegingen en belangenafwegingen het volgende gecombineerde verkeersbesluit te nemen:</text:p>
            <text:list text:style-name="id1-3-2-2-1-2">
              <text:list-item text:style-override="id1-3-2-2-1-2-1">
                <text:number>1.</text:number>
                <text:p text:style-name="al">
                <text:span text:style-name="nadrukvet">Instellen van een parkeerverbodszone</text:span>: Het instellen in de gehele wijk Park Vredenburgh van een parkeerverbodszone, door het plaatsen van de RVV-borden E01-ZB en E01-ZE;</text:p>
              </text:list-item>
              <text:list-item text:style-override="id1-3-2-2-1-2-2">
                <text:number>2.</text:number>
                <text:p text:style-name="al">
                <text:span text:style-name="nadrukvet">Instellen 30 km/h-zone</text:span>: Het instellen van een snelheidslimiet van 30 km/h in de gehele wijk Park Vredenburgh, gelegen ten westen van de Zuidelijke Rondweg, door het plaatsen van de RVV-borden A01-30-ZB en A02-30-ZE;</text:p>
              </text:list-item>
              <text:list-item text:style-override="id1-3-2-2-1-2-3">
                <text:number>3.</text:number>
                <text:p text:style-name="al">
                <text:span text:style-name="nadrukvet">Instellen van een geslotenverklaring voor langzaam verkeer</text:span>: Het instellen van een geslotenverklaring voor langzaam verkeer, door het plaatsen van de RVV-borden C15 en C16.</text:p>
              </text:list-item>
            </text:list>
            <text:p text:style-name="common-al">Aanvullend worden de volgende maatregelen gerealiseerd:</text:p>
            <text:list text:style-name="id1-3-2-2-1-4">
              <text:list-item text:style-override="id1-3-2-2-1-4-1">
                <text:number>1.</text:number>
                <text:p text:style-name="al">
                <text:span text:style-name="nadrukvet">Instellen schoolzone en markering: </text:span>Het markeren van een schoolzone rondom de school door het plaatsen van attentieborden “Schoolzone”, borden (J21 + OB1004)F en J21 met einde schoolzone en het aanbrengen van witte thermoplast-wegmarkering met daaronder de tekst “Schoolzone” op het wegdek;</text:p>
              </text:list-item>
              <text:list-item text:style-override="id1-3-2-2-1-4-2">
                <text:number>2.</text:number>
                <text:p text:style-name="al">
                <text:span text:style-name="nadrukvet">Instellen van een Kiss&amp;Ride strook</text:span>: Het instellen van een kiss&amp;ride strook voor 10 parkeerplaatsen voor de school door het plaatsen van de RVV-borden L52 met daarin de tekst “halen en brengen, maximaal 10 minuten” met onderborden OB211c (ma t/m vr, 08.00-09.00 h, 13.30-14.30 h), OB501L, OB501R en OB502;</text:p>
              </text:list-item>
              <text:list-item text:style-override="id1-3-2-2-1-4-3">
                <text:number>3.</text:number>
                <text:p text:style-name="al">
                <text:span text:style-name="nadrukvet">Aanleg fysieke verkeersmaatregelen</text:span>: Het aanleggen van twee snelheidremmende en voorrang regelende inritconstructies en drie plateaus en twee drempels (verkeersplateaus en -drempels conform CROW-richtlijnen).</text:p>
              </text:list-item>
            </text:list>
            <text:p text:style-name="last-al">Bovenstaande volgens de bij dit besluit behorende bijlage:</text:p>
            <text:list text:style-name="id1-3-2-2-1-6">
              <text:list-item text:style-override="id1-3-2-2-1-6-1">
                <text:number>•</text:number>
                <text:p text:style-name="al">260722 Bebordingstekeningen VKB wijk Park Vredenburgh.pdf</text:p>
              </text:list-item>
            </text:list>
            <text:p text:style-name="tekst_bottom"/>
          </text:section>
        </text:section>
        <text:section text:name="regeling-sluiting_id1-3-2-3" text:style-name="regeling-sluiting">
          <text:section text:name="ondertekening_id1-3-2-3-1">
            <text:p><text:span text:style-name="functie">Waddinxveen, 27 juli 2026</text:span></text:p>
            <text:p><text:span text:style-name="functie">Namens burgemeester en wethouders van Waddinxveen,</text:span></text:p>
          </text:section>
          <text:section text:name="ondertekening_id1-3-2-3-2">
            <text:p><text:span text:style-name="functie">De manager van de afdeling Ruimte,</text:span></text:p>
          </text:section>
          <text:section text:name="ondertekening_id1-3-2-3-3">
            <text:p><text:span text:style-name="functie">X. Leenheer</text:span></text:p>
          </text:section>
        </text:section>
        <text:section text:name="bezwaarschrift_id1-3-2-4" text:style-name="bezwaarschrift">
          <text:p text:style-name="bezwaarschrift_top"/>
          <text:p text:style-name="bezwaarschrift_al">
          <text:span text:style-name="nadrukvet">7. Bezwaar/Beroep </text:span>
        </text:p>
          <text:p text:style-name="bezwaarschrift_al">
          <text:span text:style-name="nadrukvet">Bent u het niet eens met het besluit in deze brief?</text:span>
        </text:p>
          <text:p text:style-name="bezwaarschrift_al"> Dan kunt u bezwaar maken. Stuur binnen zes weken na verzenddatum van deze brief uw schriftelijke bezwaar op. Schrijf een gemotiveerd bezwaarschrift en stuur deze naar: </text:p>
          <text:p text:style-name="bezwaarschrift_al"> Gemeente Waddinxveen </text:p>
          <text:p text:style-name="bezwaarschrift_al"> College van burgemeester en wethouders </text:p>
          <text:p text:style-name="bezwaarschrift_al"> t.a.v. de commissie bezwaarschriften </text:p>
          <text:p text:style-name="bezwaarschrift_al"> Postbus 400 </text:p>
          <text:p text:style-name="bezwaarschrift_al"> 2740 AK Waddinxveen </text:p>
          <text:p text:style-name="bezwaarschrift_al"> Zorg ervoor dat u het bezwaarschrift binnen zes weken na de verzenddatum van deze beslissing opstuurt. Daarmee voorkomt u dat uw bezwaarschrift niet meer in behandeling genomen wordt, omdat het te laat is. Vergeet u niet het bezwaarschrift te ondertekenen. Stuur een kopie van deze brief mee met uw bezwaarschrift.  </text:p>
          <text:p text:style-name="bezwaarschrift_al"> In het bezwaarschrift zet u: </text:p>
          <text:list text:style-name="id1-3-2-4-11">
            <text:list-item text:style-override="id1-3-2-4-11-1">
              <text:number>•</text:number>
              <text:p text:style-name="al">Uw naam en adres;</text:p>
            </text:list-item>
            <text:list-item text:style-override="id1-3-2-4-11-2">
              <text:number>•</text:number>
              <text:p text:style-name="al">De datum van uw bezwaarschrift;</text:p>
            </text:list-item>
            <text:list-item text:style-override="id1-3-2-4-11-3">
              <text:number>•</text:number>
              <text:p text:style-name="al">Een omschrijving van de beslissing van de gemeente, waartegen u bezwaar maakt;</text:p>
            </text:list-item>
            <text:list-item text:style-override="id1-3-2-4-11-4">
              <text:number>•</text:number>
              <text:p text:style-name="al">Waarom u het niet met de beslissing eens bent.</text:p>
            </text:list-item>
          </text:list>
          <text:p text:style-name="bezwaarschrift_al">Deze gegevens zijn bepaald in artikel 6:5 van de Algemene wet bestuursrecht.</text:p>
          <text:p text:style-name="bezwaarschrift_al">Vergeet u niet het bezwaarschrift te ondertekenen. Stuur een kopie van deze brief mee met uw bezwaarschrift. </text:p>
          <text:p text:style-name="bezwaarschrift_al">
          <text:span text:style-name="nadrukvet">Heeft u een bezwaarschrift ingediend?</text:span>
        </text:p>
          <text:p text:style-name="bezwaarschrift_al">Dan kunt u bij de voorzieningenrechter een voorlopige voorziening aanvragen. Het besluit blijft gelden in de tijd dat uw bezwaarschrift in behandeling is. Als u meent dat uw belangen zo zwaar wegen dat u de beslissing op uw bezwaar niet kunt afwachten, dan geeft de Algemene wet bestuursrecht (Awb) u de mogelijkheid om een verzoek voor een voorlopige voorziening in te dienen. Dit kan bij de voorzieningen van de Rechtbank Den Haag (Postbus 20302, 2500 EH Den Haag). Aan de behandeling van een verzoek voor een voorlopige voorziening zijn kosten verbonden.</text:p>
          <text:p text:style-name="bezwaarschrift_al">U kunt ook digitaal een verzoek voor een voorlopige voorziening indienen. Daarvoor moet u wel beschikken over een elektronische handtekening (DigiD). Kijk hiervoor op de website <text:a xlink:href="http://loket.rechtspraak.nl/bestuursrecht" xlink:type="simple"><text:span text:style-name="nadrukondlijn">http://loket.rechtspraak.nl/bestuursrecht</text:span></text:a> voor meer informatie over het digitaal indienen van een verzoek om voorlopige voorziening.</text:p>
          <text:p text:style-name="bezwaarschrift_al">Een afschrift van dit besluit wordt verzonden aan:</text:p>
          <text:list text:style-name="id1-3-2-4-18">
            <text:list-item text:style-override="id1-3-2-4-18-1">
              <text:number>a.</text:number>
              <text:p text:style-name="al">De adviseur van de Politie;</text:p>
            </text:list-item>
            <text:list-item text:style-override="id1-3-2-4-18-2">
              <text:number>b.</text:number>
              <text:p text:style-name="al">Afdeling communicatie ter publicatie.</text:p>
            </text:list-item>
          </text:list>
          <text:p text:style-name="bezwaarschrift_al">
          <draw:frame><draw:text-box><text:section text:name="plaatje_id1-3-2-4-19-1" text:style-name="plaatje">
            <text:p text:style-name="illustratie_id1-3-2-4-19-1-1"><draw:frame draw:style-name="illustratie_id1-3-2-4-19-1-1" text:anchor-type="paragraph" svg:width="153mm" svg:height="107.29245283018867mm"><draw:image xlink:href="Pictures/1id2fcb2b0-cb65-4200-9892-f337261cf785.png" xlink:type="simple"/></draw:frame></text:p>
          </text:section></draw:text-box></draw:frame>
        </text:p>
          <text:p text:style-name="bezwaarschrift_al">
          <draw:frame><draw:text-box><text:section text:name="plaatje_id1-3-2-4-20-1" text:style-name="plaatje">
            <text:p text:style-name="illustratie_id1-3-2-4-20-1-1"><draw:frame draw:style-name="illustratie_id1-3-2-4-20-1-1" text:anchor-type="paragraph" svg:width="153mm" svg:height="75.44150943396227mm"><draw:image xlink:href="Pictures/Schermafbeelding2026-07-30153033iab2b9a07-6247-42f5-ae78-b91da79d2971.png" xlink:type="simple"/></draw:frame></text:p>
          </text:section></draw:text-box></draw:frame>
        </text:p>
          <text:p text:style-name="bezwaarschrift_al">
          <draw:frame><draw:text-box><text:section text:name="plaatje_id1-3-2-4-21-1" text:style-name="plaatje">
            <text:p text:style-name="illustratie_id1-3-2-4-21-1-1"><draw:frame draw:style-name="illustratie_id1-3-2-4-21-1-1" text:anchor-type="paragraph" svg:width="153mm" svg:height="101.80754716981131mm"><draw:image xlink:href="Pictures/2i9b2a4c01-64d0-4a53-b616-e69815f759f4.png" xlink:type="simple"/></draw:frame></text:p>
          </text:section></draw:text-box></draw:frame>
        </text:p>
          <text:p text:style-name="bezwaarschrift_al">
          <draw:frame><draw:text-box><text:section text:name="plaatje_id1-3-2-4-22-1" text:style-name="plaatje">
            <text:p text:style-name="illustratie_id1-3-2-4-22-1-1"><draw:frame draw:style-name="illustratie_id1-3-2-4-22-1-1" text:anchor-type="paragraph" svg:width="153mm" svg:height="106.1377358490566mm"><draw:image xlink:href="Pictures/Schermafbeelding2026-07-30153310iaeeaf931-9233-4677-873b-ef4fdcb51d33.png" xlink:type="simple"/></draw:frame></text:p>
          </text:section></draw:text-box></draw:frame>
        </text:p>
          <text:p text:style-name="bezwaarschrift_al">
          <draw:frame><draw:text-box><text:section text:name="plaatje_id1-3-2-4-23-1" text:style-name="plaatje">
            <text:p text:style-name="illustratie_id1-3-2-4-23-1-1"><draw:frame draw:style-name="illustratie_id1-3-2-4-23-1-1" text:anchor-type="paragraph" svg:width="153mm" svg:height="101.61509433962264mm"><draw:image xlink:href="Pictures/21id7938c5d-7159-459f-a4fb-e97ebd0fbb7c.png" xlink:type="simple"/></draw:frame></text:p>
          </text:section></draw:text-box></draw:frame>
        </text:p>
          <text:p text:style-name="bezwaarschrift_al">
          <draw:frame><draw:text-box><text:section text:name="plaatje_id1-3-2-4-24-1" text:style-name="plaatje">
            <text:p text:style-name="illustratie_id1-3-2-4-24-1-1"><draw:frame draw:style-name="illustratie_id1-3-2-4-24-1-1" text:anchor-type="paragraph" svg:width="153mm" svg:height="105.94528301886791mm"><draw:image xlink:href="Pictures/124i934bcd9d-bdb9-46de-890d-22f0dc02d824.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style:style style:family="paragraph" style:name="illustratie_id1-3-2-4-20-1-1" style:parent-style-name="Standard">
      <style:paragraph-properties style:line-spacing="0mm" style:text-autospace="none" ofo:line-height="0.001cm"/>
    </style:style>
    <style:style style:family="graphic" style:name="illustratie_id1-3-2-4-20-1-1" style:parent-style-name="Standard">
      <style:graphic-properties style:horizontal-pos="left" style:horizontal-rel="paragraph" style:vertical-pos="top" style:vertical-rel="paragraph" style:wrap="none" ofo:margin-right="3mm"/>
    </style:style>
    <style:style style:family="paragraph" style:name="illustratie_id1-3-2-4-21-1-1" style:parent-style-name="Standard">
      <style:paragraph-properties style:line-spacing="0mm" style:text-autospace="none" ofo:line-height="0.001cm"/>
    </style:style>
    <style:style style:family="graphic" style:name="illustratie_id1-3-2-4-21-1-1" style:parent-style-name="Standard">
      <style:graphic-properties style:horizontal-pos="left" style:horizontal-rel="paragraph" style:vertical-pos="top" style:vertical-rel="paragraph" style:wrap="none" ofo:margin-right="3mm"/>
    </style:style>
    <style:style style:family="paragraph" style:name="illustratie_id1-3-2-4-22-1-1" style:parent-style-name="Standard">
      <style:paragraph-properties style:line-spacing="0mm" style:text-autospace="none" ofo:line-height="0.001cm"/>
    </style:style>
    <style:style style:family="graphic" style:name="illustratie_id1-3-2-4-22-1-1" style:parent-style-name="Standard">
      <style:graphic-properties style:horizontal-pos="left" style:horizontal-rel="paragraph" style:vertical-pos="top" style:vertical-rel="paragraph" style:wrap="none" ofo:margin-right="3mm"/>
    </style:style>
    <style:style style:family="paragraph" style:name="illustratie_id1-3-2-4-23-1-1" style:parent-style-name="Standard">
      <style:paragraph-properties style:line-spacing="0mm" style:text-autospace="none" ofo:line-height="0.001cm"/>
    </style:style>
    <style:style style:family="graphic" style:name="illustratie_id1-3-2-4-23-1-1" style:parent-style-name="Standard">
      <style:graphic-properties style:horizontal-pos="left" style:horizontal-rel="paragraph" style:vertical-pos="top" style:vertical-rel="paragraph" style:wrap="none" ofo:margin-right="3mm"/>
    </style:style>
    <style:style style:family="paragraph" style:name="illustratie_id1-3-2-4-24-1-1" style:parent-style-name="Standard">
      <style:paragraph-properties style:line-spacing="0mm" style:text-autospace="none" ofo:line-height="0.001cm"/>
    </style:style>
    <style:style style:family="graphic" style:name="illustratie_id1-3-2-4-2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7130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0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0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ddinxveen</meta:user-defined>
    <meta:user-defined meta:name="OVERHEID.Gemeente/OVERHEID.authority">Waddinxveen</meta:user-defined>
    <meta:user-defined meta:name="OVERHEID.Informatietype/DC.type">officiële publicatie</meta:user-defined>
    <meta:user-defined meta:name="OVERHEIDop.Rubriek/DC.type">verkeersbesluit of -mededeling</meta:user-defined>
    <meta:user-defined meta:name="OVERHEID.Gemeente/DCTERMS.publisher">Waddinx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ddinxveen  - instellen van een parkeersverbodszone, een 30 km/h-zone, een geslotenverklaring voor langzaam verkeer, een schoolzone en een Kiss&amp;Ride strook - aan Park Vredenburgh te Waddinxveen </meta:user-defined>
    <meta:user-defined meta:name="OVERHEIDvb.Wegcategorie/OVERHEIDvb.wegcategorie">Erftoegangsweg binnen de bebouwde kom</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op.verkeersbordcode">A1</meta:user-defined>
    <meta:user-defined meta:name="OVERHEIDop.verkeersbordcode">A2</meta:user-defined>
    <meta:user-defined meta:name="OVERHEIDop.verkeersbordcode">C15</meta:user-defined>
    <meta:user-defined meta:name="OVERHEIDop.verkeersbordcode">C16</meta:user-defined>
    <meta:user-defined meta:name="OVERHEIDop.verkeersbordcode">E1</meta:user-defined>
    <meta:user-defined meta:name="OVERHEIDop.verkeersbordcode">J21</meta:user-defined>
    <dc:language>nl</dc:language>
    <meta:user-defined meta:name="OVERHEIDop.locatietype/OVERHEIDop.gebiedsmarkering">Vlak</meta:user-defined>
    <meta:user-defined meta:name="DC.title">Verkeersbesluit voor het instellen van een parkeersverbodszone, een 30 km/h-zone, een geslotenverklaring voor langzaam verkeer, een schoolzone en een Kiss&amp;Ride strook aan Park Vredenburgh te Waddinxveen</meta:user-defined>
    <meta:user-defined meta:name="DCTERMS.W3CDTF/DCTERMS.available">2026-08-05</meta:user-defined>
    <meta:user-defined meta:name="OVERHEIDop.externeBijlage">260727 Bebordingstekeningen VKB Park Vredenburgh|exb-2026-27716</meta:user-defined>
    <meta:user-defined meta:name="DCTERMS.W3CDTF/OVERHEIDop.jaargang">2026</meta:user-defined>
    <meta:user-defined meta:name="OVERHEIDop.publicationIssue">371306</meta:user-defined>
    <meta:user-defined meta:name="OVERHEIDop.GmbID/DC.identifier">gmb-2026-371306</meta:user-defined>
    <meta:user-defined meta:name="OVERHEIDop.versieInformatie"/>
  </office:meta>
</office:document-meta>
</file>