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tijdelijke verkeersmaatregelen Paardenwal in verband met het evenement Ctrl Alt Fest op 12 augustus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Team Veiligheid: 1338119</text:p>
            <text:p text:style-name="tussenkopcur">Zutphen: 3 augustus 2026</text:p>
            <text:p text:style-name="common-al"/>
            <text:p text:style-name="common-al">Burgemeester en wethouders van Zutphen;</text:p>
            <text:p text:style-name="common-al">gelet op:</text:p>
            <text:p text:style-name="common-al">artikel 2, lid 1, onder a van de Wegenverkeerswet 1994;</text:p>
            <text:p text:style-name="common-al">artikel 15 van de Wegenverkeerswet 1994;</text:p>
            <text:p text:style-name="common-al">artikel 18, lid 1, onder d van de Wegenverkeerswet 1994;</text:p>
            <text:p text:style-name="common-al">artikelen 8, 12  en 24 van het Besluit administratieve bepalingen inzake het wegverkeer;</text:p>
            <text:p text:style-name="common-al">overwegende, </text:p>
            <text:p text:style-name="common-al">dat op 12 augustus 2026 het evenement Ctrl Alt Fest plaatsvindt op de Paardenwal in Zutphen;</text:p>
            <text:p text:style-name="common-al">dat tijdens het evenement diverse DJ’s optreden en in het kader daarvan op de Paardenwal enkele podia en andere objecten worden geplaatst;</text:p>
            <text:p text:style-name="common-al">dat de Paardenwal dan ook gevrijwaard moet zijn van geparkeerde auto’s en de straat alleen toegankelijk is voor voetgangers;</text:p>
            <text:p text:style-name="common-al">dat de veiligheid van de bezoekers en de overige weggebruikers in gevaar kan komen als er geen maatregelen worden getroffen tijdens de opbouw van het evenement en tijdens het evenement zelf;</text:p>
            <text:p text:style-name="common-al">dat door het tijdelijk afsluiten van de Paardenwal die veiligheid wel kan worden geboden:</text:p>
            <text:p text:style-name="common-al">dat de betreffende weg is gelegen binnen de grenzen van en in beheer is bij de gemeente Zutphen;</text:p>
            <text:p text:style-name="common-al">dat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overleg is gepleegd met een door de korpschef van politie gemandateerde verkeersadviseur van de eenheid Oost-Nederland;</text:p>
            <text:p text:style-name="common-al">b e s l u i ten:</text:p>
            <text:p text:style-name="common-al">1. een parkeerverbod in te stellen op de parkeerplaatsen aan Paardenwal vanaf 11 augustus 2026 18.00 uur tot 13 augustus 2026 17.00 uur door het plaatsen van bord E4 van Bijlage 1 van het Regelement verkeersregels en verkeerstekens 1990 met onderbord ‘parkeren verboden van vanaf 11 augustus 18.00 uur tot 13 augustus 17.00 uur ;</text:p>
            <text:p text:style-name="common-al">2. de Paardenwal, ter hoogte van beide toegangen naar het parkeerterrein, van 11 augustus 2026 18.00 uur tot 13 augustus 2026 17.00 uur gesloten te verklaren voor voertuigen, ruiters en geleiders van rij- of trekdieren of vee door het plaatsen van een fysieke afsluiting en bord C1 van Bijlage 1 van het Regelement verkeersregels en verkeerstekens 1990.</text:p>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wij dit besluit hebben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text:span>
          </text:p>
            <text:p text:style-name="common-al">Zoek op ‘<text:a xlink:href="https://zutphen.nl/klacht-en-bezwaar/reageren-op-besluit-gemeente" xlink:type="simple">Reageren op een besluit</text:a>’.<text:a xlink:href="" xlink:type="simple"/>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130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parkeren verboden ivm Ctrl Alt Fest van 11 augustus 18.00 uur tot 13 augustus 17.00 uur - Parkeerterrein Paardenwa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meta:user-defined meta:name="OVERHEIDop.verkeersbordcode">E4</meta:user-defined>
    <dc:language>nl</dc:language>
    <meta:user-defined meta:name="OVERHEIDop.locatietype/OVERHEIDop.gebiedsmarkering">Vlak</meta:user-defined>
    <meta:user-defined meta:name="DC.title">Gemeente Zutphen: tijdelijke verkeersmaatregelen Paardenwal in verband met het evenement Ctrl Alt Fest op 12 augustus 2026</meta:user-defined>
    <meta:user-defined meta:name="DCTERMS.W3CDTF/DCTERMS.available">2026-08-03</meta:user-defined>
    <meta:user-defined meta:name="DCTERMS.W3CDTF/OVERHEIDop.jaargang">2026</meta:user-defined>
    <meta:user-defined meta:name="OVERHEIDop.publicationIssue">371301</meta:user-defined>
    <meta:user-defined meta:name="OVERHEIDop.GmbID/DC.identifier">gmb-2026-371301</meta:user-defined>
    <meta:user-defined meta:name="OVERHEIDop.versieInformatie"/>
  </office:meta>
</office:document-meta>
</file>